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Omgevingsvergunning voor het bouwen van een woning en bijgebouw aan Bakkersweg 54 Voorthuizen</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3W2825.</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12 maart 2024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23072</text:span><text:line-break/><text:date style:data-style-name="dag" text:fixed="true" text:date-value="2024-03-19"/><text:line-break/><text:date style:data-style-name="jaar" text:fixed="true" text:date-value="2024-03-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072</text:span><text:date style:data-style-name="nicedate" text:fixed="true" text:date-value="2024-03-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23072</text:span><text:date style:data-style-name="nicedate" text:fixed="true" text:date-value="2024-03-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5/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Omgevingsvergunning voor het bouwen van een woning en bijgebouw aan Bakkersweg 54 Voorthuizen</meta:user-defined>
    <meta:user-defined meta:name="DCTERMS.W3CDTF/DCTERMS.available">2024-03-19</meta:user-defined>
    <meta:user-defined meta:name="DCTERMS.W3CDTF/OVERHEIDop.jaargang">2024</meta:user-defined>
    <meta:user-defined meta:name="OVERHEIDop.publicationIssue">123072</meta:user-defined>
    <meta:user-defined meta:name="OVERHEIDop.GmbID/DC.identifier">gmb-2024-123072</meta:user-defined>
    <meta:user-defined meta:name="OVERHEIDop.versieInformatie"/>
  </office:meta>
</office:document-meta>
</file>