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regulier, Marchandweg 16 Barneveld, het bouwen van een bedrijfsha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11 maart 2024</text:p>
            <text:p text:style-name="common-al">Zaaknummer 2023W2776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123070</text:span><text:line-break/><text:date style:data-style-name="dag" text:fixed="true" text:date-value="2024-03-19"/><text:line-break/><text:date style:data-style-name="jaar" text:fixed="true" text:date-value="2024-03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3070</text:span><text:date style:data-style-name="nicedate" text:fixed="true" text:date-value="2024-03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3070</text:span><text:date style:data-style-name="nicedate" text:fixed="true" text:date-value="2024-03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Omgevingsvergunning regulier, Marchandweg 16 Barneveld, het bouwen van een bedrijfshal.</meta:user-defined>
    <meta:user-defined meta:name="DCTERMS.W3CDTF/DCTERMS.available">2024-03-19</meta:user-defined>
    <meta:user-defined meta:name="DCTERMS.W3CDTF/OVERHEIDop.jaargang">2024</meta:user-defined>
    <meta:user-defined meta:name="OVERHEIDop.publicationIssue">123070</meta:user-defined>
    <meta:user-defined meta:name="OVERHEIDop.GmbID/DC.identifier">gmb-2024-123070</meta:user-defined>
    <meta:user-defined meta:name="OVERHEIDop.versieInformatie"/>
  </office:meta>
</office:document-meta>
</file>