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voor het bouwen van een woning aan Schoonderbekerweg 13 De Glind</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3W2717.</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5 maart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123065</text:span><text:line-break/><text:date style:data-style-name="dag" text:fixed="true" text:date-value="2024-03-19"/><text:line-break/><text:date style:data-style-name="jaar" text:fixed="true" text:date-value="2024-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065</text:span><text:date style:data-style-name="nicedate" text:fixed="true" text:date-value="2024-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065</text:span><text:date style:data-style-name="nicedate" text:fixed="true" text:date-value="2024-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voor het bouwen van een woning aan Schoonderbekerweg 13 De Glind</meta:user-defined>
    <meta:user-defined meta:name="DCTERMS.W3CDTF/DCTERMS.available">2024-03-19</meta:user-defined>
    <meta:user-defined meta:name="DCTERMS.W3CDTF/OVERHEIDop.jaargang">2024</meta:user-defined>
    <meta:user-defined meta:name="OVERHEIDop.publicationIssue">123065</meta:user-defined>
    <meta:user-defined meta:name="OVERHEIDop.GmbID/DC.identifier">gmb-2024-123065</meta:user-defined>
    <meta:user-defined meta:name="OVERHEIDop.versieInformatie"/>
  </office:meta>
</office:document-meta>
</file>