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achterdakvlak, Orkaden 15, 3524EE Utrecht,  GU-Z2024-00008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rkaden 15, 3524EE Utrecht</text:p>
            <text:p text:style-name="common-al">GU-Z2024-0000845</text:p>
            <text:p text:style-name="common-al">Toelichting: het bouwen van een dakkapel op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2901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901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901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45</meta:user-defined>
    <meta:user-defined meta:name="DCTERMS.abstract">Verlenging beslistermijn omgevingsvergunning, het bouwen van een dakkapel op het achterdakvlak, Orkaden 15, 3524EE Utrecht,  GU-Z2024-0000845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achterdakvlak, Orkaden 15, 3524EE Utrecht,  GU-Z2024-0000845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2901</meta:user-defined>
    <meta:user-defined meta:name="OVERHEIDop.GmbID/DC.identifier">gmb-2024-122901</meta:user-defined>
    <meta:user-defined meta:name="OVERHEIDop.versieInformatie"/>
  </office:meta>
</office:document-meta>
</file>