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style:num-suffix="" text:bullet-char="​" text:level="1">
        <style:list-level-properties text:min-label-width="10mm"/>
      </text:list-level-style-bullet>
    </text:list-style>
    <text:list-style style:name="id1-3-2-1-1-4-1">
      <text:list-level-style-bullet style:num-suffix="" text:bullet-char="​" text:level="1">
        <style:list-level-properties text:min-label-width="10mm"/>
      </text:list-level-style-bullet>
    </text:list-style>
    <text:list-style style:name="id1-3-2-1-1-4-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Terinzagelegging concept Verordening Maatschappelijke Ondersteuning 2024</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in de vergadering van 19 maart 2024 besloten de Verordening Maatschappelijke Ondersteuning 2024 ter inzage te leggen.</text:p>
            <text:p text:style-name="common-al">
            <text:span text:style-name="nadrukvet">Waarom een aangepaste verordening?</text:span>
          </text:p>
            <text:p text:style-name="common-al">Naar aanleiding van landelijke ontwikkelingen, uitspraken van de Centrale Raad van Beroep en gemeentelijke ontwikkelingen is het noodzakelijk om de Verordening Maatschappelijke Ondersteuning te actualiseren. Het gaat om de volgende aanpassingen:</text:p>
            <text:list text:style-name="id1-3-2-1-1-4">
              <text:list-item text:style-override="id1-3-2-1-1-4-1">
                <text:number/>
                <text:list text:style-name="id1-3-2-1-1-4-1-2">
                  <text:list-item text:style-override="id1-3-2-1-1-4-1-2-1">
                    <text:number>1.</text:number>
                    <text:p text:style-name="al">Indexering van het abonnementstarief van € 19,00 naar € 20,60 per maand per 1 januari 2024. Dit betreft een landelijke ontwikkeling.</text:p>
                    <text:p text:style-name="al"/>
                  </text:list-item>
                  <text:list-item text:style-override="id1-3-2-1-1-4-1-2-2">
                    <text:number>2.</text:number>
                    <text:p text:style-name="al">Aanpassing van de tarieven voor persoonsgebonden budgetten o.b.v. de CAO VVT. Dit betreft een uitspraak van de Centrale Raad van Beroep.</text:p>
                    <text:p text:style-name="al"/>
                  </text:list-item>
                  <text:list-item text:style-override="id1-3-2-1-1-4-1-2-3">
                    <text:number>3.</text:number>
                    <text:p text:style-name="al">Verhogen van de reizigersbijdrage Wmo-vervoer van € 1,- opstaptarief en € 0,20 kilometertarief naar € 1,50 opstaptarief en € 0,25 kilometertarief.</text:p>
                  </text:list-item>
                </text:list>
              </text:list-item>
            </text:list>
            <text:p text:style-name="common-al">De aanpassingen zijn voor u opgesomd in een tabel. </text:p>
            <text:p text:style-name="common-al">
            <text:span text:style-name="nadrukvet">Inzage</text:span>
          </text:p>
            <text:p text:style-name="common-al">U kunt de Verordening digitaal bekijken via het digitale publicatieblad op <text:a xlink:href="http://officielebekendmakingen.nl" xlink:type="simple"><text:span text:style-name="nadrukondlijn">officielebekendmakingen.nl</text:span></text:a>. De documenten hangen als ‘Bekijken documenten’ aan deze publicatie (zie linker kolom). Wilt u liever de stukken fysiek raadplegen, neem dan contact op via het e-mailadres: <text:a xlink:href="mailto:s.vanderhorst@heerenveen.nl" xlink:type="simple"><text:span text:style-name="nadrukondlijn">s.vanderhorst@heerenveen.nl</text:span></text:a> om de mogelijkheden te bespreken. </text:p>
            <text:p text:style-name="common-al">
            <text:span text:style-name="nadrukvet">Vraag of zienswijze</text:span>
          </text:p>
            <text:p text:style-name="common-al">De Verordening Maatschappelijke Ondersteuning ligt zes weken ter inzage, van 21 maart 2024 tot en met 2 mei 2024. Iedereen kan gedurende deze tijd een vraag stellen of een zienswijze indienen.</text:p>
            <text:p text:style-name="common-al">Bij voorkeur ontvangen wij uw vraag of zienswijze digitaal via <text:a xlink:href="mailto:s.vanderhorst@heerenveen.nl" xlink:type="simple"><text:span text:style-name="nadrukondlijn">s.vanderhorst@heerenveen.nl</text:span></text:a>. U kunt deze ook sturen naar Gemeente Heerenveen, Postbus 15000, 8440 GA Heerenveen, onder vermelding van ‘Zienswijze Verordening Maatschappelijke Ondersteuning’. </text:p>
            <text:p text:style-name="last-al">De zienswijze bevat minimaal: uw naam en adres, de redenen waarom u een vraag of zienswijze indient en de datum waarop u dit indien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1952</text:span><text:line-break/><text:date style:data-style-name="dag" text:fixed="true" text:date-value="2024-03-20"/><text:line-break/><text:date style:data-style-name="jaar" text:fixed="true" text:date-value="2024-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1952</text:span><text:date style:data-style-name="nicedate" text:fixed="true" text:date-value="2024-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1952</text:span><text:date style:data-style-name="nicedate" text:fixed="true" text:date-value="2024-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16/xml/MC-DRP-Participatie-Web-ZM.xml</meta:user-defined>
    <meta:user-defined meta:name="OVERHEID.Gemeente/DC.creator">Heerenveen</meta:user-defined>
    <meta:user-defined meta:name="OVERHEID.Informatietype/DC.type">officiële publicatie</meta:user-defined>
    <meta:user-defined meta:name="OVERHEIDop.Rubriek/DC.type">participatie</meta:user-defined>
    <meta:user-defined meta:name="OVERHEID.Gemeente/OVERHEID.authority">Heerenveen</meta:user-defined>
    <meta:user-defined meta:name="OVERHEID.Gemeente/DCTERMS.publisher">Heerenveen</meta:user-defined>
    <meta:user-defined meta:name="OVERHEID.TaxonomieBeleidsagendaDecentraal/OVERHEID.category">Zorg en gezondheid | Organisatie en beleid</meta:user-defined>
    <meta:user-defined meta:name="OVERHEID.TaxonomieBeleidsagendaDecentraal/OVERHEID.category">Sociale zekerheid | Organisatie en beleid</meta:user-defined>
    <dc:language>nl</dc:language>
    <meta:user-defined meta:name="OVERHEIDop.locatietype/OVERHEIDop.gebiedsmarkering">Gemeente</meta:user-defined>
    <meta:user-defined meta:name="DC.title">Terinzagelegging concept Verordening Maatschappelijke Ondersteuning 2024</meta:user-defined>
    <meta:user-defined meta:name="OVERHEIDop.datumEindeReactietermijn">2024-05-02</meta:user-defined>
    <meta:user-defined meta:name="OVERHEIDop.TilID/OVERHEIDop.terinzageleggingOP">til-2024-7760</meta:user-defined>
    <meta:user-defined meta:name="DCTERMS.W3CDTF/DCTERMS.available">2024-03-20</meta:user-defined>
    <meta:user-defined meta:name="DCTERMS.W3CDTF/OVERHEIDop.jaargang">2024</meta:user-defined>
    <meta:user-defined meta:name="OVERHEIDop.publicationIssue">121952</meta:user-defined>
    <meta:user-defined meta:name="OVERHEIDop.GmbID/DC.identifier">gmb-2024-121952</meta:user-defined>
    <meta:user-defined meta:name="OVERHEIDop.versieInformatie"/>
  </office:meta>
</office:document-meta>
</file>