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Rhijnvis Feithstraat 9, 3532GN Utrecht, GU-Z2024-00004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hijnvis Feithstraat 9, 3532GN Utrecht</text:p>
            <text:p text:style-name="common-al">GU-Z2024-0000493</text:p>
            <text:p text:style-name="common-al">Toelichting: het bouwen van een dakkapel aan de voorkant van de woning</text:p>
            <text:p text:style-name="common-al">Datum besluit: 13 maart 2024</text:p>
            <text:p text:style-name="common-al">Startdatum bezwaartermijn: 2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1765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765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765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493</meta:user-defined>
    <meta:user-defined meta:name="DCTERMS.abstract">Verleende Omgevingsvergunning, het bouwen van een dakkapel aan de voorkant van de woning, Rhijnvis Feithstraat 9, 3532GN Utrecht, GU-Z2024-000049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Rhijnvis Feithstraat 9, 3532GN Utrecht, GU-Z2024-0000493</meta:user-defined>
    <meta:user-defined meta:name="OVERHEIDop.datumEindeReactietermijn">2024-04-26</meta:user-defined>
    <meta:user-defined meta:name="OVERHEIDop.terinzageleggingBG">https://jeleefomgeving.nl/inzien/002220647/8dd9abb1-e2ad-11ee-a331-00505601200c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1765</meta:user-defined>
    <meta:user-defined meta:name="OVERHEIDop.GmbID/DC.identifier">gmb-2024-121765</meta:user-defined>
    <meta:user-defined meta:name="OVERHEIDop.versieInformatie"/>
  </office:meta>
</office:document-meta>
</file>