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legaliseren van een dakterras op de aanbouw en het bouwen van een dakopbouw op de woning, Steenstraat 12 te Utrecht,  HZ_WABO-23-414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enstraat 12 te Utrecht</text:p>
            <text:p text:style-name="common-al">HZ_WABO-23-41471</text:p>
            <text:p text:style-name="common-al">Toelichting: Het legaliseren van een dakterras op de aanbouw en het bouwen van een dakopbouw op de woning</text:p>
            <text:p text:style-name="common-al">Datum besluit: 14 maart 2024</text:p>
            <text:p text:style-name="common-al">Startdatum bezwaartermijn: 15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1040</text:span><text:line-break/><text:date style:data-style-name="dag" text:fixed="true" text:date-value="2024-03-18"/><text:line-break/><text:date style:data-style-name="jaar" text:fixed="true" text:date-value="2024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040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1040</text:span><text:date style:data-style-name="nicedate" text:fixed="true" text:date-value="2024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legaliseren van een dakterras op de aanbouw en het bouwen van een dakopbouw op de woning, Steenstraat 12 te Utrecht,  HZ_WABO-23-41471</meta:user-defined>
    <meta:user-defined meta:name="DCTERMS.W3CDTF/DCTERMS.available">2024-03-18</meta:user-defined>
    <meta:user-defined meta:name="DCTERMS.W3CDTF/OVERHEIDop.jaargang">2024</meta:user-defined>
    <meta:user-defined meta:name="OVERHEIDop.externeBijlage">Publiceerbaar-A|exb-2024-11235</meta:user-defined>
    <meta:user-defined meta:name="OVERHEIDop.externeBijlage">Besluit omgevingsvergunning publiceerbaar|exb-2024-11236</meta:user-defined>
    <meta:user-defined meta:name="OVERHEIDop.publicationIssue">121040</meta:user-defined>
    <meta:user-defined meta:name="OVERHEIDop.GmbID/DC.identifier">gmb-2024-121040</meta:user-defined>
    <meta:user-defined meta:name="OVERHEIDop.versieInformatie"/>
  </office:meta>
</office:document-meta>
</file>