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stationsplein Station Ede-Wageningen</text:p>
      <text:section text:name="regeling_id1-3-2" text:style-name="regeling">
        <text:section text:name="aanhef_id1-3-2-1" text:style-name="aanhef">
          <text:section text:name="context_id1-3-2-1-1" text:style-name="context">
            <text:p text:style-name="context.al">registratienummer 20240311559998</text:p>
            <text:p text:style-name="context.al">Ede, 11-03-2024</text:p>
            <text:p text:style-name="context.al"/>
            <text:p text:style-name="context.al">Het college van burgemeester en wethouders van Ede;</text:p>
            <text:p text:style-name="context.al"/>
            <text:p text:style-name="context.al">
            <text:span text:style-name="nadrukvet">overwegende dat:</text:span>
          </text:p>
            <text:p text:style-name="context.al">het Polar Bearsplein in Ede een voor het openbaar verkeer openstaande weg is;</text:p>
            <text:p text:style-name="context.al">de hierboven genoemde weg een weg is zoals bedoeld in artikel 1 lid 1 onder b van de Wegenverkeerswet 1994;</text:p>
            <text:p text:style-name="context.al">deze weg in eigendom, beheer en onderhoud is bij de gemeente Ede.</text:p>
            <text:p text:style-name="context.al"/>
            <text:p text:style-name="context.al">
            <text:span text:style-name="nadrukvet">overwegende dat:</text:span>
          </text:p>
            <text:p text:style-name="context.al">het Polar Bearsplein het nieuwe stationsplein vormt voor het recent geopende nieuwe Station Ede-Wageningen;</text:p>
            <text:p text:style-name="context.al">dit plein gebruikt zal worden als busplein en als kiss&amp;ride en taxistandplaats voor het nieuwe station;</text:p>
            <text:p text:style-name="context.al">een duidelijk onderscheid tussen deze functies benodigd is, zodat gebruikers op de juiste locatie op het stationsplein terecht komen.</text:p>
            <text:p text:style-name="context.al"/>
            <text:p text:style-name="context.al">
            <text:span text:style-name="nadrukvet">overwegende dat:</text:span>
          </text:p>
            <text:p text:style-name="context.al">de noordoostzijde van het plein ingericht is als busstation, met perronvoorzieningen, en specifiek in gebruik zal worden genomen voor de afhandeling van het busverkeer bij het station;</text:p>
            <text:p text:style-name="context.al">het vanwege de doorstroming van het busverkeer gewenst is dat er geen personenauto’s en andere gemotoriseerde voertuigen, uitgezonderd lijnbussen, gebruik maken van dit plein;</text:p>
            <text:p text:style-name="context.al">deze personenauto’s en andere gemotoriseerde voertuigen hier tevens geen bestemming hebben, gezien voor hen andere facaliteiten zijn ingericht op het stationsplein;</text:p>
            <text:p text:style-name="context.al">de busperrons voorzien dienen te worden van de juiste bebording, ten behoeve van de herkenbaarheid van de bushalte en lijnen die hier stoppen.</text:p>
            <text:p text:style-name="context.al"/>
            <text:p text:style-name="context.al">
            <text:span text:style-name="nadrukvet">overwegende dat:</text:span>
          </text:p>
            <text:p text:style-name="context.al">aan de west- en zuidkant van het plein ruimte gereserveerd wordt voor het tijdelijk stallen van bussen;</text:p>
            <text:p text:style-name="context.al">hiervoor parkeervakken worden aangebracht voor bussen, welke ook alleen door bussen gebruikt dienen te worden;</text:p>
            <text:p text:style-name="context.al">lijnbussen vanaf deze parkeerruimte het busplein met busperrons dienen te kunnen bereiken, ten behoeve van het voortzetten van hun route;</text:p>
            <text:p text:style-name="context.al">ander verkeer niet zal hoeven keren op het busplein.</text:p>
            <text:p text:style-name="context.al"/>
            <text:p text:style-name="context.al">
            <text:span text:style-name="nadrukvet">overwegende dat:</text:span>
          </text:p>
            <text:p text:style-name="context.al">het Polar Bearsplein, uitgezonderd de plekken waar lijnbussen zullen rijden, relatief kleine bochtstralen kent, vanwege beperkte beschikbare ruimte, waardoor het noodzakelijk is een lengtebeperking in te stellen, uitgezonderd lijnbussen.</text:p>
            <text:p text:style-name="context.al"/>
            <text:p text:style-name="context.al">
            <text:span text:style-name="nadrukvet">overwegende dat:</text:span>
          </text:p>
            <text:p text:style-name="context.al">het Polar Bearsplein, naast de busvoorzieningen, voorzien zal worden van taxistandplaatsen, welke aangeduid dienen te worden;</text:p>
            <text:p text:style-name="context.al">het Polar Bearsplein, naast deze taxistandplaatsen, voorzien zal worden van parkeerplaatsen ten behoeve van overige personenauto’s;</text:p>
            <text:p text:style-name="context.al">personenauto’s langdurig geparkeerd kunnen worden op de ten noorden van het station gelegen tijdelijke P+R en, in de toekomst, in de P+R garage naast het Polar Bearsplein;</text:p>
            <text:p text:style-name="context.al">deze parkeerplaatsen bedoeld zijn voor het in- en uit laten stappen van (mede)passagiers, wat aangeduid dient te worden door middel van een maximale parkeerduur;</text:p>
            <text:p text:style-name="context.al">twee van deze parkeerplaatsen breder uitgevoerd zullen worden, ten behoeve van het uit laten stappen van mensen met een handicap, waardoor het van belang is deze parkeerplaatsen specifiek voor deze groep mensen te reserveren.</text:p>
            <text:p text:style-name="context.al"/>
            <text:p text:style-name="context.al">
            <text:span text:style-name="nadrukvet">overwegende dat:</text:span>
          </text:p>
            <text:p text:style-name="context.al">het huidige stationsplein, aan de Stationsweg, een standplaats voor een deelauto van Greenwheels kent, ten behoeve van het beschikbaar hebben van deelmobiliteit;</text:p>
            <text:p text:style-name="context.al">deze deelauto terug zal keren op het Polar Bearsplein, waardoor hiervoor een parkeerplaats gereserveerd dient te worden, uitgezonderd van een maximale parkeerduur.</text:p>
            <text:p text:style-name="context.al"/>
            <text:p text:style-name="context.al">
            <text:span text:style-name="nadrukvet">overwegende dat:</text:span>
          </text:p>
            <text:p text:style-name="context.al">op en langs de stationsomgeving verschillende retailfuncties gevestigd zijn, welke bevoorraad dienen te worden;</text:p>
            <text:p text:style-name="context.al">hiervoor een strook ingericht zal worden in het verlengde van de taxistandplaatsen, welke breder uitgevoerd zal worden, specifiek geschikt voor (kleine) vrachtwagens en bestelbusjes.</text:p>
            <text:p text:style-name="context.al"/>
            <text:p text:style-name="context.al">
            <text:span text:style-name="nadrukvet">overwegende dat:</text:span>
          </text:p>
            <text:p text:style-name="context.al">gemotoriseerde voertuigen vanaf de taxistandplaatsen, parkeerplaatsen met maximale parkeerduur, parkeerplaats voor de deelauto en laad- en losstrook zich mengen met het busverkeer vanaf de bushaltes;</text:p>
            <text:p text:style-name="context.al">zij daarbij niet richting de bushaltes dienen te rijden;</text:p>
            <text:p text:style-name="context.al">zij voorrang dienen te verlenen aan het bij de bushaltes wegrijdende busverkeer.</text:p>
            <text:p text:style-name="context.al"/>
            <text:p text:style-name="context.al">
            <text:span text:style-name="nadrukvet">overwegende dat:</text:span>
          </text:p>
            <text:p text:style-name="context.al">het Polar Bearsplein een aantrekkelijke locatie kan zijn om de auto te parkeren, vanwege de ligging dichtbij het station;</text:p>
            <text:p text:style-name="context.al">dit tot overlast kan leiden, waardoor bijvoorbeeld bussen niet meer goed weg kunnen rijden;</text:p>
            <text:p text:style-name="context.al">het daarom van belang is hinderlijk parkeren op het plein te voorkomen.</text:p>
            <text:p text:style-name="context.al"/>
            <text:p text:style-name="context.al">
            <text:span text:style-name="nadrukvet">overwegende dat:</text:span>
          </text:p>
            <text:p text:style-name="context.al">het Polar Bearsplein aangesloten wordt op de bestaande rotonde met de Akulaan;</text:p>
            <text:p text:style-name="context.al">verkeer bij het oprijden van deze rotonde voorrang dient te verlenen aan verkeer op de rotonde;</text:p>
            <text:p text:style-name="context.al">deze rotonde een aparte rijbaan voor lijnbussen kent, waarop alleen door lijnbussen dient te worden voorgesorteerd.</text:p>
            <text:p text:style-name="context.al"/>
            <text:p text:style-name="context.al">
            <text:span text:style-name="nadrukvet">voorts overwegende dat:</text:span>
          </text:p>
            <text:p text:style-name="context.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context.al"/>
            <text:p text:style-name="context.al">
            <text:span text:style-name="nadrukvet">Voorts overwegende dat:</text:span>
          </text:p>
            <text:p text:style-name="context.al">Overeenkomstig het gestelde in artikel 24 BABW overleg is gevoerd met de korpschef van politie, in deze diens gemandateerde, en deze positief heeft geadviseerd.</text:p>
            <text:p text:style-name="context.al"/>
            <text:p text:style-name="context.al">
            <text:span text:style-name="nadrukvet">Mede gelet op het bepaalde in:</text:span>
          </text:p>
            <text:p text:style-name="context.al">Hoofdstuk I artikel 2 en hoofdstuk II paragraaf 2 van de Wegenverkeerswet 1994;</text:p>
            <text:p text:style-name="context.al">Het Reglement verkeersregels en verkeerstekens 1990 (RVV 1990);</text:p>
            <text:p text:style-name="context.al">Het bepaalde in de paragrafen 6 en 7 van het Besluit administratieve bepalingen inzake het wegverkeer (BABW).  <text:span text:style-name="nadrukvet"/></text:p>
            <text:p text:style-name="context.al">
            <text:span text:style-name="nadrukvet"/>
          </text:p>
            <text:p text:style-name="context.al">
            <text:span text:style-name="nadrukvet">Besluit:</text:span> <text:span text:style-name="nadrukvet"/></text:p>
            <text:p text:style-name="context.al">
            <text:span text:style-name="nadrukvet">I. </text:span>overeenkomstig bijgevoegde tekening de volgende verkeersmaatregelen te treffen:<text:span text:style-name="nadrukcur"/></text:p>
            <text:p text:style-name="context.al">
            <text:span text:style-name="nadrukcur">het voorkomen van gemotoriseerd verkeer op het busplein, anders dan lijnbussen, door middel van de plaatsing van een doorgetrokken streep, de tekst LIJNBUS en bord C1 met onderbord ‘uitgezonderd lijnbussen’ uit bijlage I van het Reglement Verkeersregels en Verkeerstekens;</text:span>
          </text:p>
            <text:p text:style-name="context.al">
            <text:span text:style-name="nadrukcur">het voorzien van de verschillende perrons op het busplein van bord L03b uit bijlage I van het Reglement Verkeersregels en Verkeerstekens;</text:span>
            <text:span text:style-name="nadrukcur"/>
          </text:p>
            <text:p text:style-name="context.al">
            <text:span text:style-name="nadrukcur">het aanwijzen van de (grote) parkeerplaatsen aan de west- en zuidzijde van het plein als parkeerplaatsen voor lijnbussen voor middel van de plaatsing van bord E08d uit bijlage I van het Reglement Verkeersregels en Verkeerstekens;</text:span>
          </text:p>
            <text:p text:style-name="context.al">
            <text:span text:style-name="nadrukcur">het toestaan van het keren/afslaan van alleen lijnbussen op het busplein vanuit het westen richting het noorden/de bushaltes door middel van het aanbrengen van doorgetrokken markering en de tekst LIJNBUS;</text:span>
            <text:span text:style-name="nadrukcur"/>
          </text:p>
            <text:p text:style-name="context.al">
            <text:span text:style-name="nadrukcur">het instellen van een lengtebeperking op het plein, uitgezonderd lijnbussen, door middel van de plaatsing van bord C17 (max. 10 meter) uit bijlage I van het Reglement Verkeersregels en Verkeerstekens;</text:span>
            <text:span text:style-name="nadrukcur"/>
          </text:p>
            <text:p text:style-name="context.al">
            <text:span text:style-name="nadrukcur">het aanwijzen van de parkeerplaatsen direct langs het busstation als taxistandplaatsen door middel van de plaatsing van de borden E05 en onderborden met pijlen welke de bedoelde parkeerplaatsen duidelijk maken uit bijlage I van het Reglement Verkeersregels en Verkeerstekens;</text:span>
            <text:span text:style-name="nadrukcur"/>
          </text:p>
            <text:p text:style-name="context.al">
            <text:span text:style-name="nadrukcur">het aanwijzen van de parkeerplaatsen ten westen van de taxistandplaatsen als parkeerplaatsen bedoeld voor korte parkeerduur, door middel van de plaatsing van de borden E10zb (maximaal 0,5 h) en E10ze </text:span>
            <text:span text:style-name="nadrukcur">uit bijlage I van het Reglement Verkeersregels en Verkeerstekens en de bijbehorende blauwe markering langs de parkeerplaatsen;</text:span>
            <text:span text:style-name="nadrukcur"/>
          </text:p>
            <text:p text:style-name="context.al">
            <text:span text:style-name="nadrukcur">het aanwijzen van de noordoostelijke twee parkeerplaatsen binnen deze zone als parkeerplaatsen specifiek bedoeld voor mensen met een handicap door middel van de plaatsing van bord E06 </text:span>
            <text:span text:style-name="nadrukcur">uit bijlage I van het Reglement Verkeersregels en Verkeerstekens;</text:span>
            <text:span text:style-name="nadrukcur"/>
          </text:p>
            <text:p text:style-name="context.al">
            <text:span text:style-name="nadrukcur">het aanduiden van de de parkeerplaats ten zuidwesten van de taxistandplaatsen als parkeerplaats bedoeld voor een deelauto van Greenwheels door middel van bord E04 met onderbord ‘deelauto Greenwheels’ uit bijlage I van het Reglement Verkeersregels en Verkeerstekens en de parkeerplaats uit te zonderen van de maximale parkeerduur door middel van het aanbrengen van een ‘P’ in het betreffende vak en het onderbreken van de blauwe belijning;</text:span>
            <text:span text:style-name="nadrukcur"/>
          </text:p>
            <text:p text:style-name="context.al">
            <text:span text:style-name="nadrukcur">het aanwijzen van het (verbrede) vak in het verlengde van de taxistandplaatsen als vak bedoeld voor het onmiddellijk laden en lossen van goederen door middel van de plaatsing van bord E07 uit bijlage I van het Reglement Verkeersregels en Verkeerstekens;</text:span>
            <text:span text:style-name="nadrukcur"/>
          </text:p>
            <text:p text:style-name="context.al">
            <text:span text:style-name="nadrukcur">verkeer vanaf de taxistandplaatsen en parkeerplaatsen met beperkte parkeerduur verplicht linksaf laten slaan door middel van bord D05l uit bijlage I van het Reglement Verkeersregels en Verkeerstekens;</text:span>
            <text:span text:style-name="nadrukcur"/>
          </text:p>
            <text:p text:style-name="context.al">
            <text:span text:style-name="nadrukcur">verkeer vanaf de taxistandplaatsen en parkeerplaatsen met beperkte parkeerduur voorrang te laten verlenen aan het overige verkeer door middel van haaientanden en bord B06 uit bijlage I van het Reglement Verkeersregels en Verkeerstekens;</text:span>
          </text:p>
            <text:p text:style-name="context.al">
            <text:span text:style-name="nadrukcur">parkeren buiten de vakken te verbieden op het Polar Bearsplein door middel van de plaatsing van bord E01zb en E01ze uit bijlage I van het Reglement Verkeersregels en Verkeerstekens;</text:span>
          </text:p>
            <text:p text:style-name="context.al">
            <text:span text:style-name="nadrukcur">alleen lijnbussen voor te laten sorteren op de busstrook op de rotonde van de Akulaan door middel van de plaatsing van een doorgetrokken markering en de tekst LIJNBUS;</text:span>
            <text:span text:style-name="nadrukcur"/>
          </text:p>
            <text:p text:style-name="context.al">
            <text:span text:style-name="nadrukcur">overig gemotoriseerd verkeer dat vanaf het Polar Bearsplein de rotonde oprijdt voorrang te laten verlenen aan verkeer op de rotonde door middel van haaientanden en bord B6 </text:span>
            <text:span text:style-name="nadrukcur">uit bijlage I van het Reglement Verkeersregels en Verkeerstekens;</text:span>
            <text:span text:style-name="nadrukvet"/>
          </text:p>
            <text:p text:style-name="context.al">
            <text:span text:style-name="nadrukvet">II.</text:span> een afschrift te zenden aan: </text:p>
            <text:p text:style-name="context.al">De brandweercommandant van Ede;</text:p>
            <text:p text:style-name="context.al">De korpschef van politie Oost-Nederland.    </text:p>
            <text:p text:style-name="context.al"/>
            <text:p text:style-name="context.al">Burgemeester en wethouders,</text:p>
            <text:p text:style-name="context.al">Namens dezen,  </text:p>
            <text:p text:style-name="context.al"/>
            <text:p text:style-name="context.al">Roy Rutenfrans </text:p>
            <text:p text:style-name="context.al">Afdelingsmanager afdeling Beleid Infrastructuur en Milieu   </text:p>
            <text:p text:style-name="context.al"/>
            <text:p text:style-name="context.al">Bijlage 1 - Tekeningen </text:p>
            <text:p text:style-name="context.al"/>
            <text:p text:style-name="context.al">
            <text:span text:style-name="nadrukvet">Mededelingen</text:span>
          </text:p>
            <text:p text:style-name="context.al">Bezwaar- of beroepsclausule </text:p>
            <text:p text:style-name="context.al">Wij adviseren u om eerst contact op te nemen met Peter Spruijt, (0318) 680 376, voor uitleg over het besluit. Bezwaar maakt u binnen 6 weken na de publicatiedatum van dit besluit. U doet dit door het formulier bezwaarschrift indienen in te vullen op www.ede.nl/bezwaarmaken onder het tabblad aanvragen. U mag ook een brief sturen. Als u de brief stuurt, wilt u dan de volgende punten vermelden? </text:p>
            <text:p text:style-name="context.al">- uw naam, adres, telefoonnummer en e-mailadres; </text:p>
            <text:p text:style-name="context.al">- de datum waarop u uw brief schrijft; </text:p>
            <text:p text:style-name="context.al">- een omschrijving van het besluit waartegen u bezwaar maakt; </text:p>
            <text:p text:style-name="context.al">- het zaaknummer of voeg een kopie van het besluit bij; </text:p>
            <text:p text:style-name="context.al">- uw handtekening. </text:p>
            <text:p text:style-name="context.al">Als u bezwaar maakt, blijft het besluit geldig totdat het bezwaar behandeld is. Na afloop van de bezwaarprocedure hoort u of het besluit wijzigt. Kunt u niet zo lang wachten? Dan kunt u de Rechtbank Gelderland om een voorlopige voorziening vragen. Als de rechtbank uw verzoek toewijst, dan worden de gevolgen van het besluit opgeschort. Meer informatie hierover vindt u op www.rechtspraak.nl.</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20844</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844</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844</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Stationsplein - Stations Ede-Wageningen, 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0240311559998</meta:user-defined>
    <meta:user-defined meta:name="OVERHEIDop.verkeersbordcode">B6</meta:user-defined>
    <meta:user-defined meta:name="OVERHEIDop.verkeersbordcode">C1</meta:user-defined>
    <meta:user-defined meta:name="OVERHEIDop.verkeersbordcode">C17</meta:user-defined>
    <meta:user-defined meta:name="OVERHEIDop.verkeersbordcode">D5</meta:user-defined>
    <meta:user-defined meta:name="OVERHEIDop.verkeersbordcode">E1</meta:user-defined>
    <meta:user-defined meta:name="OVERHEIDop.verkeersbordcode">E4</meta:user-defined>
    <meta:user-defined meta:name="OVERHEIDop.verkeersbordcode">E5</meta:user-defined>
    <meta:user-defined meta:name="OVERHEIDop.verkeersbordcode">E6</meta:user-defined>
    <meta:user-defined meta:name="OVERHEIDop.verkeersbordcode">E7</meta:user-defined>
    <meta:user-defined meta:name="OVERHEIDop.verkeersbordcode">E8</meta:user-defined>
    <meta:user-defined meta:name="OVERHEIDop.verkeersbordcode">E10</meta:user-defined>
    <meta:user-defined meta:name="OVERHEIDop.verkeersbordcode">L3</meta:user-defined>
    <meta:user-defined meta:name="OVERHEIDop.verkeersbordcode">WM1</meta:user-defined>
    <meta:user-defined meta:name="OVERHEIDop.verkeersbordcode">WM4</meta:user-defined>
    <meta:user-defined meta:name="OVERHEIDop.verkeersbordcode">WM5</meta:user-defined>
    <meta:user-defined meta:name="OVERHEIDop.verkeersbordcode">WM9</meta:user-defined>
    <dc:language>nl</dc:language>
    <meta:user-defined meta:name="OVERHEIDop.locatietype/OVERHEIDop.gebiedsmarkering">Weg</meta:user-defined>
    <meta:user-defined meta:name="DC.title">Verkeersbesluit stationsplein Station Ede-Wageningen</meta:user-defined>
    <meta:user-defined meta:name="DCTERMS.W3CDTF/DCTERMS.available">2024-03-18</meta:user-defined>
    <meta:user-defined meta:name="OVERHEIDop.externeBijlage">Bijlage 1 - Tekening|exb-2024-11208</meta:user-defined>
    <meta:user-defined meta:name="DCTERMS.W3CDTF/OVERHEIDop.jaargang">2024</meta:user-defined>
    <meta:user-defined meta:name="OVERHEIDop.publicationIssue">120844</meta:user-defined>
    <meta:user-defined meta:name="OVERHEIDop.GmbID/DC.identifier">gmb-2024-120844</meta:user-defined>
    <meta:user-defined meta:name="OVERHEIDop.versieInformatie"/>
  </office:meta>
</office:document-meta>
</file>