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VERGROTEN VAN EEN SUPERMARKT, SCHOTERLANDSEWEG 43 NIEUWEHORN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van een supermarkt op het perceel Schoterlandseweg 43 te Nieuwehorne  </text:p>
            <text:p text:style-name="common-al">(14 maart 2024)</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0627</text:span><text:line-break/><text:date style:data-style-name="dag" text:fixed="true" text:date-value="2024-03-18"/><text:line-break/><text:date style:data-style-name="jaar" text:fixed="true" text:date-value="2024-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0627</text:span><text:date style:data-style-name="nicedate" text:fixed="true" text:date-value="2024-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0627</text:span><text:date style:data-style-name="nicedate" text:fixed="true" text:date-value="2024-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VERGROTEN VAN EEN SUPERMARKT, SCHOTERLANDSEWEG 43 NIEUWEHORNE</meta:user-defined>
    <meta:user-defined meta:name="DCTERMS.W3CDTF/DCTERMS.available">2024-03-18</meta:user-defined>
    <meta:user-defined meta:name="DCTERMS.W3CDTF/OVERHEIDop.jaargang">2024</meta:user-defined>
    <meta:user-defined meta:name="OVERHEIDop.publicationIssue">120627</meta:user-defined>
    <meta:user-defined meta:name="OVERHEIDop.GmbID/DC.identifier">gmb-2024-120627</meta:user-defined>
    <meta:user-defined meta:name="OVERHEIDop.versieInformatie"/>
  </office:meta>
</office:document-meta>
</file>