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verhuur perceel grond</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De gemeente Westerkwartier is voornemens een perceel grond te verhuren, gelegen aan de Mokkenburgweg te Noordhorn, kadastraal bekend gemeente Zuidhorn, sectie E, nummer 1328 (deels), groot ± 9 m², voor het plaatsen van een (gedeelte van een) zend- en ontvangstinstallatie ten behoeve van mobiele telecommunicatie.</text:p>
            <text:p text:style-name="al"/>
            <text:p text:style-name="al">De beoogde huurder legt voor het verstrekken van mobiele telecommunicatie een landelijk netwerk aan en plaatst daarvoor zend- en ontvangstapparatuur, waarmee de dekking van het mobiele netwerk in de omgeving wordt verbeterd. Gelet daarop neemt de gemeente Westerkwartier aan dat bij deze verhuur geen mededingingsruimte door middel van een selectieprocedure hoeft te worden geboden, nu bij voorbaat vaststaat of redelijkerwijs mag worden aangenomen dat op grond van objectieve, redelijke en toetsbare criteria slechts de beoogde huurder in aanmerking komt voor het huren van het perceel grond. </text:p>
            <text:p text:style-name="al"/>
            <text:p text:style-name="al">De gemeente zal na een wachttijd van minimaal twintig kalenderdagen na de datum van deze publicatie uitvoering geven aan haar voornemen. Als u daar vragen of opmerkingen over heeft, kunt u contact opnemen met team Vastgoed en Grondzaken van de gemeente Westerkwartier (email: <text:a xlink:href="mailto:grondzaken@westerkwartier.nl" xlink:type="simple">grondzaken@westerkwartier.nl</text:a>).</text:p>
            <text:p text:style-name="al"/>
            <text:p text:style-name="al">
            <text:span text:style-name="nadrukcur">Het feit dat een voornemen tot verhuur bekend wordt gemaakt, betekent niet dat de gemeente al definitief tot verhuur besloten heeft. Ook betekent het niet dat met de beoogde huurder al volledige overeenstemming is bereikt of dat zeker is dat die zal worden bereikt.</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119520</text:span><text:line-break/><text:date style:data-style-name="dag" text:fixed="true" text:date-value="2024-03-18"/><text:line-break/><text:date style:data-style-name="jaar" text:fixed="true" text:date-value="2024-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520</text:span><text:date style:data-style-name="nicedate" text:fixed="true" text:date-value="2024-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9520</text:span><text:date style:data-style-name="nicedate" text:fixed="true" text:date-value="2024-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Bekendmaking voornemen tot verhuur perceel grond</meta:user-defined>
    <meta:user-defined meta:name="DCTERMS.W3CDTF/DCTERMS.available">2024-03-18</meta:user-defined>
    <meta:user-defined meta:name="DCTERMS.W3CDTF/OVERHEIDop.jaargang">2024</meta:user-defined>
    <meta:user-defined meta:name="OVERHEIDop.publicationIssue">119520</meta:user-defined>
    <meta:user-defined meta:name="OVERHEIDop.GmbID/DC.identifier">gmb-2024-119520</meta:user-defined>
    <meta:user-defined meta:name="OVERHEIDop.versieInformatie"/>
  </office:meta>
</office:document-meta>
</file>