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12-2023 00:00 hebben wij aanvraag reguliere omgevingsvergunning voor het bouwen van een overkapping en houtopslag op het adres Polmaten Goor,  [GOO00A04055]Straatnaam  Goor A 4055  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1952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52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952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7738</meta:user-defined>
    <meta:user-defined meta:name="DCTERMS.abstract">het bouwen van een overkapping en houtopslag</meta:user-defined>
    <dc:language>nl</dc:language>
    <meta:user-defined meta:name="OVERHEIDop.locatietype/OVERHEIDop.gebiedsmarkering">Punt</meta:user-defined>
    <meta:user-defined meta:name="DC.title">Op 29-12-2023 00:00 hebben wij aanvraag reguliere omgevingsvergunning voor het bouwen van een overkapping en houtopslag op het adres Polmaten Goor,  [GOO00A04055]Straatnaam  Goor A 4055   ontvangen.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952</meta:user-defined>
    <meta:user-defined meta:name="OVERHEIDop.GmbID/DC.identifier">gmb-2024-11952</meta:user-defined>
    <meta:user-defined meta:name="OVERHEIDop.versieInformatie"/>
  </office:meta>
</office:document-meta>
</file>