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OPA het bouwen van een erker aan de voorgevel, Henri Dunantlaan 8, 3451EP Vleuten, GU-Z2024-00020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nri Dunantlaan 8, 3451EP Vleuten</text:p>
            <text:p text:style-name="common-al">GU-Z2024-0002053</text:p>
            <text:p text:style-name="common-al">Toelichting: BOPA het bouwen van een erker aan de voorgevel</text:p>
            <text:p text:style-name="common-al">Datum besluit: 1 maart 2024</text:p>
            <text:p text:style-name="common-al">Startdatum bezwaartermijn: 17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854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5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5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053</meta:user-defined>
    <meta:user-defined meta:name="DCTERMS.abstract">Verleende Omgevingsvergunning, BOPA het bouwen van een erker aan de voorgevel, Henri Dunantlaan 8, 3451EP Vleuten, GU-Z2024-0002053</meta:user-defined>
    <dc:language>nl</dc:language>
    <meta:user-defined meta:name="DC.title">Verleende Omgevingsvergunning, BOPA het bouwen van een erker aan de voorgevel, Henri Dunantlaan 8, 3451EP Vleuten, GU-Z2024-0002053</meta:user-defined>
    <meta:user-defined meta:name="OVERHEIDop.datumEindeReactietermijn">2024-04-17</meta:user-defined>
    <meta:user-defined meta:name="OVERHEIDop.terinzageleggingBG">https://jeleefomgeving.nl/inzien/002220647/fc32c21a-dba1-11ee-a331-00505601200c</meta:user-defined>
    <meta:user-defined meta:name="OVERHEIDop.locatietype/OVERHEIDop.gebiedsmarkering">GeometrieRef</meta:user-defined>
    <meta:user-defined meta:name="DCTERMS.W3CDTF/DCTERMS.available">2024-03-15</meta:user-defined>
    <meta:user-defined meta:name="DCTERMS.W3CDTF/OVERHEIDop.jaargang">2024</meta:user-defined>
    <meta:user-defined meta:name="OVERHEIDop.externeBijlage">Afwijkvergunning|exb-2024-11041</meta:user-defined>
    <meta:user-defined meta:name="OVERHEIDop.publicationIssue">118854</meta:user-defined>
    <meta:user-defined meta:name="OVERHEIDop.GmbID/DC.identifier">gmb-2024-118854</meta:user-defined>
    <meta:user-defined meta:name="OVERHEIDop.versieInformatie"/>
  </office:meta>
</office:document-meta>
</file>