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aanbrengen van een isolatiepakket op het hellende dak en het bouwen van een dakkapel op het achterdakvlak, Minister de Visserstraat 38 te Utrecht,  HZ_WABO-23-417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inister de Visserstraat 38 te Utrecht</text:p>
            <text:p text:style-name="common-al">HZ_WABO-23-41735</text:p>
            <text:p text:style-name="common-al">Toelichting: het aanbrengen van een isolatiepakket op het hellende dak en het bouwen van een dakkapel op het achterdakvlak</text:p>
            <text:p text:style-name="common-al">Datum besluit: 12 maart 2024</text:p>
            <text:p text:style-name="common-al">Startdatum bezwaartermijn: 14 maart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8814</text:span><text:line-break/><text:date style:data-style-name="dag" text:fixed="true" text:date-value="2024-03-15"/><text:line-break/><text:date style:data-style-name="jaar" text:fixed="true" text:date-value="2024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8814</text:span><text:date style:data-style-name="nicedate" text:fixed="true" text:date-value="2024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8814</text:span><text:date style:data-style-name="nicedate" text:fixed="true" text:date-value="2024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aanbrengen van een isolatiepakket op het hellende dak en het bouwen van een dakkapel op het achterdakvlak, Minister de Visserstraat 38 te Utrecht,  HZ_WABO-23-41735</meta:user-defined>
    <meta:user-defined meta:name="DCTERMS.W3CDTF/DCTERMS.available">2024-03-15</meta:user-defined>
    <meta:user-defined meta:name="DCTERMS.W3CDTF/OVERHEIDop.jaargang">2024</meta:user-defined>
    <meta:user-defined meta:name="OVERHEIDop.externeBijlage">Publiceerbaar-A|exb-2024-11035</meta:user-defined>
    <meta:user-defined meta:name="OVERHEIDop.externeBijlage">Besluit omgevingsvergunning publiceerbaar|exb-2024-11036</meta:user-defined>
    <meta:user-defined meta:name="OVERHEIDop.publicationIssue">118814</meta:user-defined>
    <meta:user-defined meta:name="OVERHEIDop.GmbID/DC.identifier">gmb-2024-118814</meta:user-defined>
    <meta:user-defined meta:name="OVERHEIDop.versieInformatie"/>
  </office:meta>
</office:document-meta>
</file>