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hoogspanningsstations, Heijcopperkade 2A te Utrecht,  HZ_WABO-23-39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ijcopperkade 2A te Utrecht</text:p>
            <text:p text:style-name="common-al">HZ_WABO-23-39269</text:p>
            <text:p text:style-name="common-al">Toelichting: het bouwen van twee hoogspanningsstations</text:p>
            <text:p text:style-name="common-al">Datum besluit: 11 maart 2024</text:p>
            <text:p text:style-name="common-al">Startdatum bezwaartermijn: 14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772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77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772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fgehandelde omgevingsvergunning, het bouwen van twee hoogspanningsstations, Heijcopperkade 2A te Utrecht,  HZ_WABO-23-39269</meta:user-defined>
    <meta:user-defined meta:name="DCTERMS.W3CDTF/DCTERMS.available">2024-03-15</meta:user-defined>
    <meta:user-defined meta:name="DCTERMS.W3CDTF/OVERHEIDop.jaargang">2024</meta:user-defined>
    <meta:user-defined meta:name="OVERHEIDop.externeBijlage">Publiceerbaar-A|exb-2024-11014</meta:user-defined>
    <meta:user-defined meta:name="OVERHEIDop.externeBijlage">Besluit omgevingsvergunning publiceerbaar|exb-2024-11015</meta:user-defined>
    <meta:user-defined meta:name="OVERHEIDop.publicationIssue">118772</meta:user-defined>
    <meta:user-defined meta:name="OVERHEIDop.GmbID/DC.identifier">gmb-2024-118772</meta:user-defined>
    <meta:user-defined meta:name="OVERHEIDop.versieInformatie"/>
  </office:meta>
</office:document-meta>
</file>