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erker aan de voorkant van een woning, Prinses Irenelaan 3, 3454AJ De Meern, GU-Z2024-00003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Irenelaan 3, 3454AJ De Meern</text:p>
            <text:p text:style-name="common-al">GU-Z2024-0000376</text:p>
            <text:p text:style-name="common-al">Toelichting: het bouwen van een erker aan de voorkant van een woning</text:p>
            <text:p text:style-name="common-al">Datum besluit: 27 februari 2024</text:p>
            <text:p text:style-name="common-al">Einddatum bezwaartermijn: 24 april 2024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8752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752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752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376</meta:user-defined>
    <meta:user-defined meta:name="DCTERMS.abstract">Aanvraag omgevingsvergunning buiten behandeling gelaten, het bouwen van een erker aan de voorkant van een woning, Prinses Irenelaan 3, 3454AJ De Meern, GU-Z2024-0000376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erker aan de voorkant van een woning, Prinses Irenelaan 3, 3454AJ De Meern, GU-Z2024-0000376</meta:user-defined>
    <meta:user-defined meta:name="DCTERMS.W3CDTF/DCTERMS.available">2024-03-15</meta:user-defined>
    <meta:user-defined meta:name="DCTERMS.W3CDTF/OVERHEIDop.jaargang">2024</meta:user-defined>
    <meta:user-defined meta:name="OVERHEIDop.publicationIssue">118752</meta:user-defined>
    <meta:user-defined meta:name="OVERHEIDop.GmbID/DC.identifier">gmb-2024-118752</meta:user-defined>
    <meta:user-defined meta:name="OVERHEIDop.versieInformatie"/>
  </office:meta>
</office:document-meta>
</file>