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Station Amsterdam Zuid Minervapassage, Amsterdam - het tijdelijk bouwen van perronkappen "Minervapassage OVT" (AK 427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tijdelijk bouwen van perronkappen "Minervapassage OVT" (AK 4274). Ontvangstdatum aanvraag: 21-12-2023 Aanvrager: Bouwcombinatie Nieuw-Zuid Zaaknummer: 12495826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54232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703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03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703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54232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Station Amsterdam Zuid Minervapassage, Amsterdam - het tijdelijk bouwen van perronkappen "Minervapassage OVT" (AK 4274)</meta:user-defined>
    <meta:user-defined meta:name="DCTERMS.W3CDTF/DCTERMS.available">2024-01-05</meta:user-defined>
    <meta:user-defined meta:name="DCTERMS.W3CDTF/OVERHEIDop.jaargang">2024</meta:user-defined>
    <meta:user-defined meta:name="OVERHEIDop.publicationIssue">11703</meta:user-defined>
    <meta:user-defined meta:name="OVERHEIDop.GmbID/DC.identifier">gmb-2024-11703</meta:user-defined>
    <meta:user-defined meta:name="OVERHEIDop.versieInformatie"/>
  </office:meta>
</office:document-meta>
</file>