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gehandelde Omgevingsvergunning, van Mathenessestraat 19, 2361KA Warmond, het bouwen van een dakopbouw aan de achterzijde en een dakkapel aan de voorzijde. Kenmerk Z2024-0000005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Afgehandelde Omgevingsvergunning, van Mathenessestraat 19, 2361KA Warmond, het bouwen van een dakopbouw aan de achterzijde en een dakkapel aan de voorzijde. Kenmerk Z2024-0000005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16350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35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35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4/xml/MC-DRP-OmgevingsvergunningAfhandelingplan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bouwen</meta:user-defined>
    <meta:user-defined meta:name="OVERHEIDop.referentienummer">Rx.Mission zaak Z2024-00000052</meta:user-defined>
    <dc:language>nl</dc:language>
    <meta:user-defined meta:name="DC.title">Afgehandelde Omgevingsvergunning, van Mathenessestraat 19, 2361KA Warmond, het bouwen van een dakopbouw aan de achterzijde en een dakkapel aan de voorzijde. Kenmerk Z2024-00000052.</meta:user-defined>
    <meta:user-defined meta:name="OVERHEIDop.locatietype/OVERHEIDop.gebiedsmarkering">GeometrieRef</meta:user-defined>
    <meta:user-defined meta:name="DCTERMS.W3CDTF/DCTERMS.available">2024-03-20</meta:user-defined>
    <meta:user-defined meta:name="DCTERMS.W3CDTF/OVERHEIDop.jaargang">2024</meta:user-defined>
    <meta:user-defined meta:name="OVERHEIDop.externeBijlage">Afwijkvergunning|exb-2024-10770</meta:user-defined>
    <meta:user-defined meta:name="OVERHEIDop.publicationIssue">116350</meta:user-defined>
    <meta:user-defined meta:name="OVERHEIDop.GmbID/DC.identifier">gmb-2024-116350</meta:user-defined>
    <meta:user-defined meta:name="OVERHEIDop.versieInformatie"/>
  </office:meta>
</office:document-meta>
</file>