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Persoonshaven         24/0009187  AS24/01967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Persoonshaven;</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Persoonshaven, ter hoogte van nr. 43B,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Persoonshaven, ter hoogte van nr. 43B,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8 februari 2024,</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16264</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264</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264</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Persoonsh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4-03-14</meta:user-defined>
    <meta:user-defined meta:name="OVERHEIDop.externeBijlage">Verkeersbesluit Persoonshaven 43B|exb-2024-10751</meta:user-defined>
    <meta:user-defined meta:name="DCTERMS.W3CDTF/OVERHEIDop.jaargang">2024</meta:user-defined>
    <meta:user-defined meta:name="OVERHEIDop.publicationIssue">116264</meta:user-defined>
    <meta:user-defined meta:name="OVERHEIDop.GmbID/DC.identifier">gmb-2024-116264</meta:user-defined>
    <meta:user-defined meta:name="OVERHEIDop.versieInformatie"/>
  </office:meta>
</office:document-meta>
</file>