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WET GELUIDHINDER, Heerenveen, Heremaweg (Jongbloedlocatie), HEREMAWEG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hogere waarde tot 50 dB ten gevolge van de Heremaweg vast te stellen voor 8 woningen aan Heremaweg te Heerenveen.</text:p>
            <text:p text:style-name="common-al"/>
            <text:p text:style-name="tussenkopcur">Ter inzage </text:p>
            <text:p text:style-name="common-al">De ontwerpbeschikking alsmede de daarbij behorende stukken liggen van 15 maart 2024 tot en met 25 april 2024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/>
            <text:p text:style-name="tussenkopcur">Zienswijzen indienen</text:p>
            <text:p text:style-name="common-al">Gedurende voornoemde termijn kan een ieder zienswijzen tegen de ontwerpbeschikk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aanduiding vergunning/kenmerk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6184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18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18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7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ONTWERPBESLUIT WET GELUIDHINDER, Heerenveen, Heremaweg (Jongbloedlocatie), HEREMAWEG TE HEERENVEEN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6184</meta:user-defined>
    <meta:user-defined meta:name="OVERHEIDop.GmbID/DC.identifier">gmb-2024-116184</meta:user-defined>
    <meta:user-defined meta:name="OVERHEIDop.versieInformatie"/>
  </office:meta>
</office:document-meta>
</file>