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. voor het bouwen van een woning en het voor 1 jaar plaatsen van een woonunit - Leek (LEE01) E 50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2 maart 2024 een besluit genomen op de aanvraag met zaaknummer 2023004447 voor het bouwen van een woning en het voor 1 jaar plaatsen van een woonunit op locatie Leek (LEE01) E 5029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en</text:p>
              </text:list-item>
              <text:list-item text:style-override="id1-3-2-1-1-2-2">
                <text:number>•</text:number>
                <text:p text:style-name="al">Bouw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116167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167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167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04447</meta:user-defined>
    <dc:language>nl</dc:language>
    <meta:user-defined meta:name="OVERHEIDop.locatietype/OVERHEIDop.gebiedsmarkering">Perceel</meta:user-defined>
    <meta:user-defined meta:name="DC.title">Besluit op aanvraag: Omgevingsvergunning (regulier). voor het bouwen van een woning en het voor 1 jaar plaatsen van een woonunit - Leek (LEE01) E 5029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6167</meta:user-defined>
    <meta:user-defined meta:name="OVERHEIDop.GmbID/DC.identifier">gmb-2024-116167</meta:user-defined>
    <meta:user-defined meta:name="OVERHEIDop.versieInformatie"/>
  </office:meta>
</office:document-meta>
</file>