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UITVOEREN EN RENOVEREN VAN DE BERG EN HET GROEN RONDOM DE BELVÈDÈRE TOREN, BIERUMA OOSTINGWEG ACHTER NUMMER 15 EN 19 TE ORANJEWOU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voornemens zijn een vergunning te verlenen voor het uitvoeren en renoveren van de berg en het groen rondom de Belvédère toren,  van Stichting Belvedère Oranjewoud, locatie Bieruma Oostingweg achter nummers 15 en 19 te Oranjewoud. Het besluit wordt voorbereid met de uitgebreide voorbereidingsprocedure, afdeling 3.4 Awb.</text:p>
            <text:p text:style-name="common-al">(22-12-2023).</text:p>
            <text:p text:style-name="common-al"/>
            <text:p text:style-name="tussenkopcur">Ter inzage </text:p>
            <text:p text:style-name="common-al">De ontwerpbeschikking alsmede de daarbij behorende stukken liggen van 15-03-2024 gedurende zes weken ter inzage in het gemeentehuis. </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6158</text:span><text:line-break/><text:date style:data-style-name="dag" text:fixed="true" text:date-value="2024-03-14"/><text:line-break/><text:date style:data-style-name="jaar" text:fixed="true" text:date-value="2024-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6158</text:span><text:date style:data-style-name="nicedate" text:fixed="true" text:date-value="2024-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6158</text:span><text:date style:data-style-name="nicedate" text:fixed="true" text:date-value="2024-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9/xml/MC-DRP-OmgevingsvergunningAanvraa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ONTWERPOMGEVINGSVERGUNNING, UITVOEREN EN RENOVEREN VAN DE BERG EN HET GROEN RONDOM DE BELVÈDÈRE TOREN, BIERUMA OOSTINGWEG ACHTER NUMMER 15 EN 19 TE ORANJEWOUD</meta:user-defined>
    <meta:user-defined meta:name="DCTERMS.W3CDTF/DCTERMS.available">2024-03-14</meta:user-defined>
    <meta:user-defined meta:name="DCTERMS.W3CDTF/OVERHEIDop.jaargang">2024</meta:user-defined>
    <meta:user-defined meta:name="OVERHEIDop.publicationIssue">116158</meta:user-defined>
    <meta:user-defined meta:name="OVERHEIDop.GmbID/DC.identifier">gmb-2024-116158</meta:user-defined>
    <meta:user-defined meta:name="OVERHEIDop.versieInformatie"/>
  </office:meta>
</office:document-meta>
</file>