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illem Gertenbachstraat 88 1106W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een dakopbouw</text:p>
            <text:p text:style-name="common-al">Zaakadres: Willem Gertenbachstraat 88 1106WC Amsterdam</text:p>
            <text:p text:style-name="common-al">Datum ontvangst: 28-02-2024</text:p>
            <text:p text:style-name="common-al">Zaaknummer: Z2024-003930</text:p>
            <text:p text:style-name="common-al">DSO-nummer: 202402280145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15891</text:span><text:line-break/><text:date style:data-style-name="dag" text:fixed="true" text:date-value="2024-03-14"/><text:line-break/><text:date style:data-style-name="jaar" text:fixed="true" text:date-value="2024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5891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5891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03930</meta:user-defined>
    <meta:user-defined meta:name="DCTERMS.abstract">Dakopbouw Willem Gertenbachstraat 88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Willem Gertenbachstraat 88 1106WC Amsterdam</meta:user-defined>
    <meta:user-defined meta:name="DCTERMS.W3CDTF/DCTERMS.available">2024-03-14</meta:user-defined>
    <meta:user-defined meta:name="DCTERMS.W3CDTF/OVERHEIDop.jaargang">2024</meta:user-defined>
    <meta:user-defined meta:name="OVERHEIDop.publicationIssue">115891</meta:user-defined>
    <meta:user-defined meta:name="OVERHEIDop.GmbID/DC.identifier">gmb-2024-115891</meta:user-defined>
    <meta:user-defined meta:name="OVERHEIDop.versieInformatie"/>
  </office:meta>
</office:document-meta>
</file>