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aan de achterzijde en uitbouw op de eerste verdieping, Noordeindestraat 29, 3523VJ Utrecht,  GU-Z2024-00005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oordeindestraat 29, 3523VJ Utrecht</text:p>
            <text:p text:style-name="common-al">GU-Z2024-0000555</text:p>
            <text:p text:style-name="common-al">Toelichting: het bouwen van een aanbouw aan de achterzijde en uitbouw op de eerste verdiep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5876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876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876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0555</meta:user-defined>
    <meta:user-defined meta:name="DCTERMS.abstract">Verlenging beslistermijn omgevingsvergunning, het bouwen van een aanbouw aan de achterzijde en uitbouw op de eerste verdieping, Noordeindestraat 29, 3523VJ Utrecht,  GU-Z2024-0000555</meta:user-defined>
    <dc:language>nl</dc:language>
    <meta:user-defined meta:name="OVERHEIDop.locatietype/OVERHEIDop.gebiedsmarkering">Vlak</meta:user-defined>
    <meta:user-defined meta:name="DC.title">Verlenging beslistermijn omgevingsvergunning, het bouwen van een aanbouw aan de achterzijde en uitbouw op de eerste verdieping, Noordeindestraat 29, 3523VJ Utrecht,  GU-Z2024-0000555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5876</meta:user-defined>
    <meta:user-defined meta:name="OVERHEIDop.GmbID/DC.identifier">gmb-2024-115876</meta:user-defined>
    <meta:user-defined meta:name="OVERHEIDop.versieInformatie"/>
  </office:meta>
</office:document-meta>
</file>