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tijdelijke voetgangersbrug over de N18 tijdens de Zwarte Cross 2024 aan Schansweg/Europaweg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Schansweg/Europaweg, het bouwen van een tijdelijke voetgangersbrug over de N18 tijdens de Zwarte Cross 2024, ontvangen 4-3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15683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683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683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bouwen van een tijdelijke voetgangersbrug over de N18 tijdens de Zwarte Cross 2024 aan Schansweg/Europaweg te Lievelde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683</meta:user-defined>
    <meta:user-defined meta:name="OVERHEIDop.GmbID/DC.identifier">gmb-2024-115683</meta:user-defined>
    <meta:user-defined meta:name="OVERHEIDop.versieInformatie"/>
  </office:meta>
</office:document-meta>
</file>