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 van 2 loodsen en 13 garageboxen - Martin Luther Kingsingel 1, 9203JC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Martin Luther Kingsingel 1, 9203JC Drachten, de bouw van 2 loodsen en 13 garageboxen, ontvangen: 11 maart 2024. De aanvraag is geregistreerd onder zaaknummer Z2024-00000683.</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115241</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5241</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5241</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83</meta:user-defined>
    <meta:user-defined meta:name="DCTERMS.abstract">Aanvraag omgevingsvergunning: Martin Luther Kingsingel 1, 9203JC Drachten, de bouw van 2 loodsen en 13 garageboxen, ontvangen: 11 maart 2024, zaaknummer: Z2024-00000683</meta:user-defined>
    <dc:language>nl</dc:language>
    <meta:user-defined meta:name="OVERHEIDop.locatietype/OVERHEIDop.gebiedsmarkering">Vlak</meta:user-defined>
    <meta:user-defined meta:name="DC.title">Gemeente Smallingerland - aanvraag omgevingsvergunning - de bouw van 2 loodsen en 13 garageboxen - Martin Luther Kingsingel 1, 9203JC Drachten</meta:user-defined>
    <meta:user-defined meta:name="DCTERMS.W3CDTF/DCTERMS.available">2024-03-14</meta:user-defined>
    <meta:user-defined meta:name="DCTERMS.W3CDTF/OVERHEIDop.jaargang">2024</meta:user-defined>
    <meta:user-defined meta:name="OVERHEIDop.publicationIssue">115241</meta:user-defined>
    <meta:user-defined meta:name="OVERHEIDop.GmbID/DC.identifier">gmb-2024-115241</meta:user-defined>
    <meta:user-defined meta:name="OVERHEIDop.versieInformatie"/>
  </office:meta>
</office:document-meta>
</file>