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slopen van een monumentale meelschuur en het bouwen van een woning in strijd met het bestemmingsplan en het maken van een in- en uitrit,Brinkershof 17 2713TX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2-03-2024  een besluit verzonden op de aanvraag met zaaknummer 2023-093849 voor het slopen van een monumentale meelschuur en het bouwen van een woning in strijd met het bestemmingsplan en het maken van een in- en uitrit op locatie Brinkershof 17 2713TX Zoetermeer. De vergunning is verleend </text:p>
            <text:p text:style-name="common-al">
            <text:span text:style-name="nadrukvet"> Bezwaar maken? 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 Verzoek voorlopige voorziening 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115195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195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195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-093849</meta:user-defined>
    <meta:user-defined meta:name="DCTERMS.abstract">het slopen van een monumentale meelschuur en het bouwen van een woning in strijd met het bestemmingsplan en het maken van een in- en uitrit</meta:user-defined>
    <dc:language>nl</dc:language>
    <meta:user-defined meta:name="OVERHEIDop.locatietype/OVERHEIDop.gebiedsmarkering">Punt</meta:user-defined>
    <meta:user-defined meta:name="DC.title">Kennisgeving besluit Omgevingsvergunning voor het slopen van een monumentale meelschuur en het bouwen van een woning in strijd met het bestemmingsplan en het maken van een in- en uitrit,Brinkershof 17 2713TX Zoetermeer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5195</meta:user-defined>
    <meta:user-defined meta:name="OVERHEIDop.GmbID/DC.identifier">gmb-2024-115195</meta:user-defined>
    <meta:user-defined meta:name="OVERHEIDop.versieInformatie"/>
  </office:meta>
</office:document-meta>
</file>