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urgemeester Van Tienhovengracht 8 1064B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kozijnen aan de voorzijde, Burgemeester Van Tienhovengracht 8</text:p>
            <text:p text:style-name="common-al">Zaakadres: Burgemeester Van Tienhovengracht 8 1064BA Amsterdam</text:p>
            <text:p text:style-name="common-al">Datum ontvangst: 22-02-2024</text:p>
            <text:p text:style-name="common-al">Zaaknummer: Z2024-003592</text:p>
            <text:p text:style-name="common-al">DSO-nummer: 202402220141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14945</text:span><text:line-break/><text:date style:data-style-name="dag" text:fixed="true" text:date-value="2024-03-14"/><text:line-break/><text:date style:data-style-name="jaar" text:fixed="true" text:date-value="2024-03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4945</text:span><text:date style:data-style-name="nicedate" text:fixed="true" text:date-value="2024-03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4945</text:span><text:date style:data-style-name="nicedate" text:fixed="true" text:date-value="2024-03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03592</meta:user-defined>
    <meta:user-defined meta:name="DCTERMS.abstract">vervangen van kozijnen aan de voorzijde, Burgemeester Van Tienhovengracht 8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Burgemeester Van Tienhovengracht 8 1064BA Amsterdam</meta:user-defined>
    <meta:user-defined meta:name="DCTERMS.W3CDTF/DCTERMS.available">2024-03-14</meta:user-defined>
    <meta:user-defined meta:name="DCTERMS.W3CDTF/OVERHEIDop.jaargang">2024</meta:user-defined>
    <meta:user-defined meta:name="OVERHEIDop.publicationIssue">114945</meta:user-defined>
    <meta:user-defined meta:name="OVERHEIDop.GmbID/DC.identifier">gmb-2024-114945</meta:user-defined>
    <meta:user-defined meta:name="OVERHEIDop.versieInformatie"/>
  </office:meta>
</office:document-meta>
</file>