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kennisgeving verlenging beslistermijn omgevingsvergunning - de bouw van 15 woningen - De Holken 1 tot en met 15 Drachten (Kruising Overstesingel/Morra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besloten om voor de volgende aanvraag de beslistermijn te verlengen met een termijn van maximaal 6 weken:</text:p>
            <text:list text:style-name="id1-3-2-1-1-2">
              <text:list-item text:style-override="id1-3-2-1-1-2-1">
                <text:number>•</text:number>
                <text:p text:style-name="al">De Holken 1 tot en met 15 Drachten (Kruising Overstesingel/Morra) , de bouw van 15 woningen, Z2023-00002092, datum bekendmaking: 8 maart 2024</text:p>
              </text:list-item>
            </text:list>
            <text:p text:style-name="last-al">Tegen het verlengen van de beslistermijn kunt u geen bezwaarschrift of zienswijze indienen. Voor meer informatie kunt u contact opnemen per e-mail via secretariaatvenh@smallingerland.nl of telefoonnummer 0512 581234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114748</text:span><text:line-break/><text:date style:data-style-name="dag" text:fixed="true" text:date-value="2024-03-14"/><text:line-break/><text:date style:data-style-name="jaar" text:fixed="true" text:date-value="2024-03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4748</text:span><text:date style:data-style-name="nicedate" text:fixed="true" text:date-value="2024-03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4748</text:span><text:date style:data-style-name="nicedate" text:fixed="true" text:date-value="2024-03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Smalling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Rx.Mission zaak Z2023-00002092</meta:user-defined>
    <meta:user-defined meta:name="DCTERMS.abstract">Verlenging beslistermijn, de bouw van 15 woningen, De Holken 1 tot en met 15 Drachten (Kruising Overstesingel/Morra) , zaaknummer: Z2023-00002092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Gemeente Smallingerland - kennisgeving verlenging beslistermijn omgevingsvergunning - de bouw van 15 woningen - De Holken 1 tot en met 15 Drachten (Kruising Overstesingel/Morra)</meta:user-defined>
    <meta:user-defined meta:name="DCTERMS.W3CDTF/DCTERMS.available">2024-03-14</meta:user-defined>
    <meta:user-defined meta:name="DCTERMS.W3CDTF/OVERHEIDop.jaargang">2024</meta:user-defined>
    <meta:user-defined meta:name="OVERHEIDop.publicationIssue">114748</meta:user-defined>
    <meta:user-defined meta:name="OVERHEIDop.GmbID/DC.identifier">gmb-2024-114748</meta:user-defined>
    <meta:user-defined meta:name="OVERHEIDop.versieInformatie"/>
  </office:meta>
</office:document-meta>
</file>