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Planciusstraat 73-H in AMSTERDAM en Planciusstraat 73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2 appartementsrechten op adres Planciusstraat 73-H in AMSTERDAM en Planciusstraat 73-1 in AMSTERDAM</text:p>
            <text:p text:style-name="common-al">Verzonden naar aanvrager op: 08-03-2024</text:p>
            <text:p text:style-name="common-al">Kenmerk gemeente: Z/23/2173885</text:p>
            <text:p text:style-name="common-al"/>
            <text:p text:style-name="common-al">
            <text:span text:style-name="nadrukvet">Toestemming voor het splitsen van een gebouw met woningen aan Planciusstraat 73-H in AMSTERDAM en Planciusstraat 73-1 in AMSTERDAM</text:span>
          </text:p>
            <text:p text:style-name="common-al">De gemeente Amsterdam verleende een splitsingsvergunning. De gemeente Amsterdam geeft hiermee toestemming voor het splitsen van een gebouw met woningen aan Planciusstraat 73-H in AMSTERDAM en Planciusstraat 73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3/2173885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4605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60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60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3885</meta:user-defined>
    <meta:user-defined meta:name="DCTERMS.abstract">Het splitsen van het gebouw in 2 appartementsrechten op adres Planciusstraat 73-H en Planciusstraat 73-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voor splitsingsvergunning Verleend - Planciusstraat 73-H in AMSTERDAM en Planciusstraat 73-1 in AMSTERDAM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4605</meta:user-defined>
    <meta:user-defined meta:name="OVERHEIDop.GmbID/DC.identifier">gmb-2024-114605</meta:user-defined>
    <meta:user-defined meta:name="OVERHEIDop.versieInformatie"/>
  </office:meta>
</office:document-meta>
</file>