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omgevingsvergunning / Maasboulevard tegenover huisnummer 16 te Wessem / Maasgouw / verzonden 1 maart 2024 / het bouwen van een steiger aan Maasboulev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113556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556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556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Intrekken omgevingsvergunning / Maasboulevard tegenover huisnummer 16 te Wessem / Maasgouw / verzonden 1 maart 2024 / het bouwen van een steiger aan Maasboulevard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3556</meta:user-defined>
    <meta:user-defined meta:name="OVERHEIDop.GmbID/DC.identifier">gmb-2024-113556</meta:user-defined>
    <meta:user-defined meta:name="OVERHEIDop.versieInformatie"/>
  </office:meta>
</office:document-meta>
</file>