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Athenestraat 31 2034EA Haarlem, 0392-2023-0132517, het bouwen van 25 studio woningen, verzonden 11-03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113463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46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46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3-0132517</meta:user-defined>
    <meta:user-defined meta:name="DCTERMS.abstract">het bouwen van 25 studio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Haarlem, verlengen beslistermijn omgevingsvergunning, Athenestraat 31 2034EA Haarlem, 0392-2023-0132517, het bouwen van 25 studio woningen, verzonden 11-03-2024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3463</meta:user-defined>
    <meta:user-defined meta:name="OVERHEIDop.GmbID/DC.identifier">gmb-2024-113463</meta:user-defined>
    <meta:user-defined meta:name="OVERHEIDop.versieInformatie"/>
  </office:meta>
</office:document-meta>
</file>