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Rustenburg 49, 1506 AX Zaandam - het bouwen van een woongebouw met 2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531 - het bouwen van een woongebouw met 2 appartementen op de locatie Rustenburg 49, 1506 AX Zaandam</text:p>
            <text:p text:style-name="common-al">Aanvraag ontvangen: 29-12-2023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13322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322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322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531</meta:user-defined>
    <dc:language>nl</dc:language>
    <meta:user-defined meta:name="OVERHEIDop.locatietype/OVERHEIDop.gebiedsmarkering">Punt</meta:user-defined>
    <meta:user-defined meta:name="DC.title">Aanvraag omgevingsvergunning - Rustenburg 49, 1506 AX Zaandam - het bouwen van een woongebouw met 2 appartementen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3322</meta:user-defined>
    <meta:user-defined meta:name="OVERHEIDop.GmbID/DC.identifier">gmb-2024-113322</meta:user-defined>
    <meta:user-defined meta:name="OVERHEIDop.versieInformatie"/>
  </office:meta>
</office:document-meta>
</file>