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aan Mr de la Courtstraat ongenummerd in Vessem</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een aanvraag voor een omgevingsvergunning ontvangen. De vergunning is aangevraagd voor het bouwen van een woning aan Mr de la Courtstraat ongenummerd in Vessem. Het kenmerk van de gemeente voor deze zaak is 07703968.</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7-12-2023 00:00.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11324</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24</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24</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3968</meta:user-defined>
    <meta:user-defined meta:name="DCTERMS.abstract">bouwen van een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het bouwen van een woning aan Mr de la Courtstraat ongenummerd in Vessem</meta:user-defined>
    <meta:user-defined meta:name="DCTERMS.W3CDTF/DCTERMS.available">2024-01-05</meta:user-defined>
    <meta:user-defined meta:name="DCTERMS.W3CDTF/OVERHEIDop.jaargang">2024</meta:user-defined>
    <meta:user-defined meta:name="OVERHEIDop.publicationIssue">11324</meta:user-defined>
    <meta:user-defined meta:name="OVERHEIDop.GmbID/DC.identifier">gmb-2024-11324</meta:user-defined>
    <meta:user-defined meta:name="OVERHEIDop.versieInformatie"/>
  </office:meta>
</office:document-meta>
</file>