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Willem de Zwijgerlaan 3 2012SB Haarlem, 0392-2024-0031856, het bouwen van een carport en een schuur voor fietsen, ontvangen op 09-03-2024</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1309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9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09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4-0031856</meta:user-defined>
    <meta:user-defined meta:name="DCTERMS.abstract">het bouwen van een carport en een schuur voor fiets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Willem de Zwijgerlaan 3 2012SB Haarlem, 0392-2024-0031856, het bouwen van een carport en een schuur voor fietsen, ontvangen op 09-03-2024</meta:user-defined>
    <meta:user-defined meta:name="DCTERMS.W3CDTF/DCTERMS.available">2024-03-13</meta:user-defined>
    <meta:user-defined meta:name="DCTERMS.W3CDTF/OVERHEIDop.jaargang">2024</meta:user-defined>
    <meta:user-defined meta:name="OVERHEIDop.publicationIssue">113091</meta:user-defined>
    <meta:user-defined meta:name="OVERHEIDop.GmbID/DC.identifier">gmb-2024-113091</meta:user-defined>
    <meta:user-defined meta:name="OVERHEIDop.versieInformatie"/>
  </office:meta>
</office:document-meta>
</file>