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5i87ab4d2f-576c-4700-912f-783482b81ee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nieuwe verzamelcontainers pmd en opk Vermeerkwartier </text:p>
      <text:section text:name="regeling_id1-3-2" text:style-name="regeling">
        <text:section text:name="aanhef_id1-3-2-1" text:style-name="aanhef">
          <text:section text:name="preambule_id1-3-2-1-1" text:style-name="preambule">
            <text:p text:style-name="al">De gemeenteraad van Amersfoort heeft op 6 december 2016 het “<text:a xlink:href="https://amersfoort.raadsinformatie.nl/document/4623431/3" xlink:type="simple"><text:span text:style-name="nadrukondlijn">Uitwerkingsplan nieuwe afvalinzameling Amersfoort</text:span></text:a>” vastgesteld en hiermee gekozen voor afvalinzameling via bronscheiding. Dat betekent dat we de volgende grondstoffen gescheiden inzamelen: plastic en metalen verpakkingen en drankenkartons (pmd), groente-, fruit- en tuinafval (gft) en oud papier en karton (opk). </text:p>
            <text:p text:style-name="al"/>
            <text:p text:style-name="al">Voor de inzameling van deze grondstoffen zijn verzamelcontainers nodig. Deze worden geplaatst op een plek waar zij niet in de weg staan voor het verkeer, waar de inzamelwagens van de afvalinzamelaar ze goed kunnen legen, waar zij bereikbaar zijn voor alle bewoners, waarbij gelet is op de afstand van de woningen naar de containers en waar voor de ondergrondse verzamelcontainers geen kabels en leidingen in de grond liggen.</text:p>
            <text:p text:style-name="al"/>
            <text:p text:style-name="al">Gelet op artikel 7, eerste lid, en artikel 10 van de Afvalstoffenverordening Gemeente Amersfoort 2021 en artikel 4 en artikel 7 van het Uitvoeringsbesluit Afvalstoffenverordening Gemeente Amersfoort 2021</text:p>
            <text:p text:style-name="al"/>
            <text:p text:style-name="al">nemen wij het besluit:</text:p>
          </text:section>
        </text:section>
        <text:section text:name="regeling-tekst_id1-3-2-2" text:style-name="regeling-tekst">
          <text:section text:name="artikel_id1-3-2-2-1" text:style-name="artikel">
            <text:p text:style-name="artikel_kop_titel"><text:span text:style-name="artikel_kop_nr"/> </text:p>
            <text:p text:style-name="al">in de wijk Vermeerkwartier de volgende locaties aan te wijzen voor het plaatsen van een verzamelcontainer voor de inzameling van pmd (bijbehorend containernummer tussen haakjes):</text:p>
            <text:p text:style-name="al"/>
            <text:list text:style-name="id1-3-2-2-1-4">
              <text:list-item text:style-override="id1-3-2-2-1-4-1">
                <text:number>1.</text:number>
                <text:p text:style-name="al">Saffierweg, tegenover Diamantweg nr. 26 (VE02, PMD35000)</text:p>
              </text:list-item>
              <text:list-item text:style-override="id1-3-2-2-1-4-2">
                <text:number>2.</text:number>
                <text:p text:style-name="al">Roeloefsstraat, hoek Gasthuislaan (VE03, PMD35001)</text:p>
              </text:list-item>
              <text:list-item text:style-override="id1-3-2-2-1-4-3">
                <text:number>3.</text:number>
                <text:p text:style-name="al">Meetsnoerhof, hoek De Ganskuijl (VE04, PMD35002)</text:p>
              </text:list-item>
              <text:list-item text:style-override="id1-3-2-2-1-4-4">
                <text:number>4.</text:number>
                <text:p text:style-name="al">Prinses Julianaplein, nabij nr. 70A (VE05, PMD35003)</text:p>
              </text:list-item>
              <text:list-item text:style-override="id1-3-2-2-1-4-5">
                <text:number>5.</text:number>
                <text:p text:style-name="al">Bisschopsweg, hoek Bekensteinselaan (VE06, PMD35004)</text:p>
              </text:list-item>
            </text:list>
            <text:p text:style-name="al">en in de wijk Vermeerkwartier de volgende locaties aan te wijzen voor het plaatsen van een verzamelcontainer voor de inzameling van opk (bijbehorend containernummer tussen haakjes):</text:p>
            <text:p text:style-name="al"/>
            <text:list text:style-name="id1-3-2-2-1-7">
              <text:list-item text:style-override="id1-3-2-2-1-7-1">
                <text:number>1.</text:number>
                <text:p text:style-name="al">Dorresteinseweg, achterzijde parkeerterein tegenover nr. 122 (VE01, OPK35553)</text:p>
              </text:list-item>
              <text:list-item text:style-override="id1-3-2-2-1-7-2">
                <text:number>2.</text:number>
                <text:p text:style-name="al">Saffierweg, tegenover Diamantweg nr. 26 (VE02, OPK35554)</text:p>
              </text:list-item>
              <text:list-item text:style-override="id1-3-2-2-1-7-3">
                <text:number>3.</text:number>
                <text:p text:style-name="al">Bisschopsweg, tegenover Sint Ansfridusstraat (VE07, OPK35555)</text:p>
              </text:list-item>
            </text:list>
            <text:p text:style-name="al">In de bijlage bij dit besluit zijn de aangewezen containerlocaties onder vermelding van de genoemde containernummers grafisch weergegeven.</text:p>
          </text:section>
        </text:section>
        <text:section text:name="regeling-sluiting_id1-3-2-3" text:style-name="regeling-sluiting">
          <text:section text:name="ondertekening_id1-3-2-3-1">
            <text:p><text:span text:style-name="functie">Burgemeester en wethouders van Amersfoort,</text:span></text:p>
            <text:p><text:span text:style-name="functie"/></text:p>
          </text:section>
          <text:section text:name="ondertekening_id1-3-2-3-2">
            <text:p><text:span text:style-name="functie"/></text:p>
            <text:p><text:span text:style-name="functie">Namens deze</text:span></text:p>
            <text:p><text:span text:style-name="functie"/></text:p>
          </text:section>
          <text:section text:name="ondertekening_id1-3-2-3-3">
            <text:p><text:span text:style-name="functie"/></text:p>
            <text:p><text:span text:style-name="functie">Afdelingshoofd Leefomgeving</text:span></text:p>
            <text:p><text:span text:style-name="functie"/></text:p>
          </text:section>
          <text:section text:name="ondertekening_id1-3-2-3-4">
            <text:p><text:span text:style-name="functie"/></text:p>
            <text:p><text:span text:style-name="functie">T. van Nijen</text:span></text:p>
          </text:section>
        </text:section>
        <text:section text:name="nota-toelichting_id1-3-2-4" text:style-name="nota-toelichting">
          <text:p text:style-name="kop_level0"><text:span text:style-name="label"/> <text:span text:style-name="nr"/> </text:p>
          <text:p text:style-name="al">
          <text:span text:style-name="nadrukvet">Bezwaar</text:span>
        </text:p>
          <text:p text:style-name="al">Een belanghebbende die het niet eens is met onze beslissing kan op grond van de Algemene wet bestuursrecht binnen zes weken na bekendmaking van dit besluit een gemotiveerd bezwaarschrift indienen bij het college van burgemeester en wethouders van Amersfoort, Postbus 4000, 3800 EA Amersfoort. Ook kan digitaal bezwaar gemaakt worden via de website</text:p>
          <text:p text:style-name="al">
          <text:a xlink:href="http://www.amersfoort.nl/bezwaar-tegen-beslissing-gemeente" xlink:type="simple">
            <text:span text:style-name="nadrukondlijn">www.amersfoort.nl/bezwaar-tegen-beslissing-gemeente</text:span>
          </text:a>
        </text:p>
          <text:p text:style-name="al">Wij verzoeken u, voor een snelle behandeling van uw bezwaar, daarbij uw telefoonnummer te vermelden.</text:p>
          <text:p text:style-name="al">Verder kan, nadat er bezwaar is gemaakt en onder overlegging van een afschrift van het bezwaarschrift, op grond van artikel 8:81 van de Algemene wet bestuursrecht een verzoek om voorlopige voorziening worden ingediend. Het verzoek moet worden gericht aan de voorzieningenrechter van de Afdeling bestuursrechtspraak van de Raad van State, Postbus 20019, 2500 EA Den Haag. </text:p>
          <text:section text:name="bijlage_id1-3-2-4-7" text:style-name="bijlage">
            <text:p text:style-name="bijlage_top"/>
            <text:p text:style-name="hoofdstuk_kop"><text:span text:style-name="label"> Bijlage </text:span> <text:span text:style-name="nr"/> </text:p>
            <text:p text:style-name="al"/>
            <text:p text:style-name="al">
            <draw:frame><draw:text-box><text:section text:name="plaatje_id1-3-2-4-7-3-1" text:style-name="plaatje">
              <text:p text:style-name="illustratie_id1-3-2-4-7-3-1-1"><draw:frame draw:style-name="illustratie_id1-3-2-4-7-3-1-1" text:anchor-type="paragraph" svg:width="153mm" svg:height="216.41320754716978mm"><draw:image xlink:href="Pictures/25i87ab4d2f-576c-4700-912f-783482b81eef.png" xlink:type="simple"/></draw:frame></text:p>
            </text:section></draw:text-box></draw:frame>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3-1-1" style:parent-style-name="Standard">
      <style:paragraph-properties style:line-spacing="0mm" style:text-autospace="none" ofo:line-height="0.001cm"/>
    </style:style>
    <style:style style:family="graphic" style:name="illustratie_id1-3-2-4-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12826</text:span><text:line-break/><text:date style:data-style-name="dag" text:fixed="true" text:date-value="2024-03-15"/><text:line-break/><text:date style:data-style-name="jaar" text:fixed="true" text:date-value="2024-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826</text:span><text:date style:data-style-name="nicedate" text:fixed="true" text:date-value="2024-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826</text:span><text:date style:data-style-name="nicedate" text:fixed="true" text:date-value="2024-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1/xml/MC-DRP-OverigeBvAS-Web-CB.xml</meta:user-defined>
    <meta:user-defined meta:name="OVERHEID.Gemeente/DC.creator">Amersfoort</meta:user-defined>
    <meta:user-defined meta:name="OVERHEID.Informatietype/DC.type">officiële publicatie</meta:user-defined>
    <meta:user-defined meta:name="OVERHEIDop.Rubriek/DC.type">ander besluit van algemene strekking</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DC.source">Afvalstoffenverordening Gemeente Amersfoort 2021]|[https://lokaleregelgeving.overheid.nl/CVDR660258/1</meta:user-defined>
    <meta:user-defined meta:name="DC.source">Uitvoeringsbesluit Afvalstoffenverordening Gemeente Amersfoort 2021]|[https://lokaleregelgeving.overheid.nl/CVDR660321/1</meta:user-defined>
    <meta:user-defined meta:name="OVERHEIDop.referentienummer">1878899</meta:user-defined>
    <dc:language>nl</dc:language>
    <meta:user-defined meta:name="OVERHEIDop.locatietype/OVERHEIDop.gebiedsmarkering">Gemeente</meta:user-defined>
    <meta:user-defined meta:name="DC.title">Aanwijzingsbesluit nieuwe verzamelcontainers pmd en opk Vermeerkwartier</meta:user-defined>
    <meta:user-defined meta:name="DCTERMS.W3CDTF/DCTERMS.available">2024-03-15</meta:user-defined>
    <meta:user-defined meta:name="OVERHEIDop.externeBijlage">Definitief locatieplan pmd opk Vermeerkwartier|exb-2024-10475</meta:user-defined>
    <meta:user-defined meta:name="DCTERMS.W3CDTF/OVERHEIDop.jaargang">2024</meta:user-defined>
    <meta:user-defined meta:name="OVERHEIDop.publicationIssue">112826</meta:user-defined>
    <meta:user-defined meta:name="OVERHEIDop.GmbID/DC.identifier">gmb-2024-112826</meta:user-defined>
    <meta:user-defined meta:name="OVERHEIDop.versieInformatie"/>
  </office:meta>
</office:document-meta>
</file>