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het achterdakvlak, Den Brielstraat 14 te Utrecht,  HZ_WABO-23-397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n Brielstraat 14 te Utrecht</text:p>
            <text:p text:style-name="common-al">HZ_WABO-23-39736</text:p>
            <text:p text:style-name="common-al">Toelichting: het bouwen van een dakopbouw op het achterdakvlak</text:p>
            <text:p text:style-name="common-al">Datum besluit: 8 maart 2024</text:p>
            <text:p text:style-name="common-al">Startdatum bezwaartermijn: 9 maart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1679</text:span><text:line-break/><text:date style:data-style-name="dag" text:fixed="true" text:date-value="2024-03-12"/><text:line-break/><text:date style:data-style-name="jaar" text:fixed="true" text:date-value="2024-03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1679</text:span><text:date style:data-style-name="nicedate" text:fixed="true" text:date-value="2024-03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1679</text:span><text:date style:data-style-name="nicedate" text:fixed="true" text:date-value="2024-03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het achterdakvlak, Den Brielstraat 14 te Utrecht,  HZ_WABO-23-39736</meta:user-defined>
    <meta:user-defined meta:name="DCTERMS.W3CDTF/DCTERMS.available">2024-03-12</meta:user-defined>
    <meta:user-defined meta:name="DCTERMS.W3CDTF/OVERHEIDop.jaargang">2024</meta:user-defined>
    <meta:user-defined meta:name="OVERHEIDop.externeBijlage">ALG - Publiceerbaar-A|exb-2024-10365</meta:user-defined>
    <meta:user-defined meta:name="OVERHEIDop.externeBijlage">Besluit omgevingsvergunning Publiceerbaar|exb-2024-10366</meta:user-defined>
    <meta:user-defined meta:name="OVERHEIDop.publicationIssue">111679</meta:user-defined>
    <meta:user-defined meta:name="OVERHEIDop.GmbID/DC.identifier">gmb-2024-111679</meta:user-defined>
    <meta:user-defined meta:name="OVERHEIDop.versieInformatie"/>
  </office:meta>
</office:document-meta>
</file>