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URANUS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bedrijfspand op het perceel Uranus 7 te Heerenveen  (indieningsdatum 11-12-2023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1556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556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556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URANUS 7 HEERENVEEN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1556</meta:user-defined>
    <meta:user-defined meta:name="OVERHEIDop.GmbID/DC.identifier">gmb-2024-111556</meta:user-defined>
    <meta:user-defined meta:name="OVERHEIDop.versieInformatie"/>
  </office:meta>
</office:document-meta>
</file>