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erde bouwlaag op de woning, De Milan Viscontilaan 9 te De Meern,  HZ_WABO-23-3307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lan Viscontilaan 9 te De Meern</text:p>
            <text:p text:style-name="common-al">HZ_WABO-23-33072</text:p>
            <text:p text:style-name="common-al">Toelichting: het bouwen van een derde bouwlaag op de woning</text:p>
            <text:p text:style-name="common-al">Datum besluit: 28 december 2023</text:p>
            <text:p text:style-name="common-al">Startdatum bezwaartermijn: 30 dec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119</text:span><text:line-break/><text:date style:data-style-name="dag" text:fixed="true" text:date-value="2024-01-05"/><text:line-break/><text:date style:data-style-name="jaar" text:fixed="true" text:date-value="2024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119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119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erde bouwlaag op de woning, De Milan Viscontilaan 9 te De Meern,  HZ_WABO-23-33072</meta:user-defined>
    <meta:user-defined meta:name="DCTERMS.W3CDTF/DCTERMS.available">2024-01-05</meta:user-defined>
    <meta:user-defined meta:name="DCTERMS.W3CDTF/OVERHEIDop.jaargang">2024</meta:user-defined>
    <meta:user-defined meta:name="OVERHEIDop.externeBijlage">ALG - Publiceerbaar-A|exb-2024-761</meta:user-defined>
    <meta:user-defined meta:name="OVERHEIDop.externeBijlage">Besluit omgevingsvergunning publiceerbaar|exb-2024-762</meta:user-defined>
    <meta:user-defined meta:name="OVERHEIDop.publicationIssue">11119</meta:user-defined>
    <meta:user-defined meta:name="OVERHEIDop.GmbID/DC.identifier">gmb-2024-11119</meta:user-defined>
    <meta:user-defined meta:name="OVERHEIDop.versieInformatie"/>
  </office:meta>
</office:document-meta>
</file>