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Scootmobielruimte, Bleekhofstraat 300, 7543 EC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WEST</text:p>
            <text:p text:style-name="last-al">
            <text:span text:style-name="nadrukvet">Bleekhofstraat 300</text:span>(0153Z2024030800025): het bouwen van een Scootmobielruimte (ingediend d.d. 7 maart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110840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84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084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7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4030800025</meta:user-defined>
    <dc:language>nl</dc:language>
    <meta:user-defined meta:name="OVERHEIDop.locatietype/OVERHEIDop.gebiedsmarkering">Punt</meta:user-defined>
    <meta:user-defined meta:name="DC.title">Aanvraag voor het bouwen van een Scootmobielruimte, Bleekhofstraat 300, 7543 EC Enschede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0840</meta:user-defined>
    <meta:user-defined meta:name="OVERHEIDop.GmbID/DC.identifier">gmb-2024-110840</meta:user-defined>
    <meta:user-defined meta:name="OVERHEIDop.versieInformatie"/>
  </office:meta>
</office:document-meta>
</file>