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BOUWEN VAN EEN BIJGEBOUW, VERSEWEG 7 GERSLOO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ijgebouw  op het perceel Verseweg 7 te Gersloot  </text:p>
            <text:p text:style-name="common-al">(08 maart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10826</text:span><text:line-break/><text:date style:data-style-name="dag" text:fixed="true" text:date-value="2024-03-12"/><text:line-break/><text:date style:data-style-name="jaar" text:fixed="true" text:date-value="2024-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0826</text:span><text:date style:data-style-name="nicedate" text:fixed="true" text:date-value="2024-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0826</text:span><text:date style:data-style-name="nicedate" text:fixed="true" text:date-value="2024-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BOUWEN VAN EEN BIJGEBOUW, VERSEWEG 7 GERSLOOT</meta:user-defined>
    <meta:user-defined meta:name="DCTERMS.W3CDTF/DCTERMS.available">2024-03-12</meta:user-defined>
    <meta:user-defined meta:name="DCTERMS.W3CDTF/OVERHEIDop.jaargang">2024</meta:user-defined>
    <meta:user-defined meta:name="OVERHEIDop.publicationIssue">110826</meta:user-defined>
    <meta:user-defined meta:name="OVERHEIDop.GmbID/DC.identifier">gmb-2024-110826</meta:user-defined>
    <meta:user-defined meta:name="OVERHEIDop.versieInformatie"/>
  </office:meta>
</office:document-meta>
</file>