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7-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7-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Gemeente De Bilt – Voorgenomen verhuur van voormalig schoolgebouw aan de Nachtegaallaan 32 in Maartensdijk door de gemeente De Bilt aan Kinderdagverblijf Topkids Maartensdijk B.V.</text:p>
      <text:section text:name="zakelijke-mededeling_id1-3-2" text:style-name="zakelijke-mededeling">
        <text:section text:name="zakelijke-mededeling-tekst_id1-3-2-1" text:style-name="zakelijke-mededeling-tekst">
          <text:section text:name="tekst_id1-3-2-1-1" text:style-name="tekst">
            <text:p text:style-name="common-al">De gemeente De Bilt geeft hierbij kennis van haar voornemen tot verhuur van een voormalig schoolgebouw aan de Nachtegaallaan 32 in Maartensdijk aan Kinderdagverblijf Topkids Maartensdijk B.V. voor de ingebruikneming van een kinderdagverblijf met buitenschoolse opvang, zoals nader aangeduid op de bij deze publicatie bijgevoegde tekening.</text:p>
            <text:p text:style-name="common-al">Met deze publicatie geeft de gemeente uitvoering aan het arrest van de Hoge Raad d.d. 26 november 2021 (ECLI:NL:HR:2021:1778).</text:p>
            <text:p text:style-name="common-al">
            <text:span text:style-name="nadrukvet">Enige serieuze gegadigde</text:span>
          </text:p>
            <text:p text:style-name="common-al">De gemeente DE BILT is van mening dat het Kinderdagverblijf Topkids Maartensdijk B.V., ingeschreven in het handelsregister van de Kamer van Koophandel onder nummer 54769892, te dezen rechtsgeldig vertegenwoordigd door haar zelfstandig bevoegd bestuurder mevrouw B. Lamberts, op grond van het Didam-arrest 26 november 2021 (rechtsoverweging 3.1.6) de enige serieuze gegadigde is om de voormelde bij de gemeente in eigendom zijnde onroerende zaken te huren op basis van een nader te sluiten huurovereenkomst. </text:p>
            <text:p text:style-name="common-al">
            <text:span text:style-name="nadrukvet">Motivering</text:span>
          </text:p>
            <text:p text:style-name="common-al">De gemeente is van oordeel dat er op grond van objectieve, redelijke en toetsbare criteria slechts één serieuze gegadigde in aanmerking komt voor de voorgenomen verhuur van het voormalig schoolgebouw aan de Nachtegaallaan aan Kinderdagverblijf Topkids Maartensdijk B.V. De gemeente voert hiertoe de navolgende argumenten aan:</text:p>
            <text:list text:style-name="id1-3-2-1-1-7">
              <text:list-item text:style-override="id1-3-2-1-1-7-1">
                <text:number>1.</text:number>
                <text:p text:style-name="al">Topkids BSO is reeds sinds 1 maart 2021 huurder van het pand aan de Nachtegaallaan 32 voor de vestiging van een buitenschoolse opvang.</text:p>
              </text:list-item>
              <text:list-item text:style-override="id1-3-2-1-1-7-2">
                <text:number>2.</text:number>
                <text:p text:style-name="al">Topkids heeft aan de gemeente De Bilt kenbaar gemaakt in het pand Nachtegaallaan tevens een kinderdagverblijf te willen vestigen onder de naam Kinderdagverblijf Topkids Maartensdijk B.V..</text:p>
              </text:list-item>
              <text:list-item text:style-override="id1-3-2-1-1-7-3">
                <text:number>3.</text:number>
                <text:p text:style-name="al">De buitenschoolse opvang en het te vestigen kinderdagverblijf van Kinderdagverblijf Topkids Maartensdijk B.V. is door samenwerkingsovereenkomsten onlosmakelijk verbonden met de basisscholen De Kievit en de Maarten Luther Kingschool, gevestigd respectievelijk Nachtegaallaan 36 en 38. </text:p>
              </text:list-item>
            </text:list>
            <text:p text:style-name="common-al">
            <text:span text:style-name="nadrukvet">Bezwaar en kort geding</text:span>
          </text:p>
            <text:p text:style-name="common-al">Mocht een belanghebbende bezwaren hebben tegen de verhuur aan Kinderdagverblijf Topkids Maartensdijk B.V. dan dient hij die bezwaren binnen 20 dagen na publicatie van dit bericht kenbaar te maken door een kort geding aanhangig te maken bij de rechtbank Midden-Nederland, locatie Utrecht gevestigd te Vrouwe Justitiaplein 1, Utrecht.</text:p>
            <text:p text:style-name="common-al">Bij gebreke van het tijdig aanhangig maken van een kort geding vervalt het recht tegen al het voornoemde in rechte op te komen en/of daarop enige vordering tot schadevergoeding of welke andere aanspraak dan ook te baseren, althans heeft u uw rechten daarop verwerkt. De gemeente De Bilt en Kinderdagverblijf Topkids Maartensdijk B.V. zouden immers onredelijk worden benadeeld indien pas na deze (duidelijk kenbaar gemaakte) termijn alsnog tegen het voornemen respectievelijk het aangaan van de overeenkomst(en) zou worden opgekomen.</text:p>
            <text:p text:style-name="common-al">
            <text:span text:style-name="nadrukvet">Meer informatie</text:span>
          </text:p>
            <text:p text:style-name="last-al">Voor nadere inlichtingen kun u zich wenden tot de heer I.M. Koning, Beleidsadviseur/Jurist Grondzaken en Vastgoed van de gemeente De Bilt via telefoonnummer (06) 4239722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Bilt</text:p>
            </table:table-cell>
            <table:table-cell office:value-type="string" table:style-name="header.C">
              <text:p text:style-name="headerright"><text:span text:style-name="nr">Nr. 110730</text:span><text:line-break/><text:date style:data-style-name="dag" text:fixed="true" text:date-value="2024-03-14"/><text:line-break/><text:date style:data-style-name="jaar" text:fixed="true" text:date-value="2024-03-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730</text:span><text:date style:data-style-name="nicedate" text:fixed="true" text:date-value="2024-03-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10730</text:span><text:date style:data-style-name="nicedate" text:fixed="true" text:date-value="2024-03-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3.16/xml/MC-DRP-Voorlichting-Web-ZM.xml</meta:user-defined>
    <meta:user-defined meta:name="OVERHEID.Gemeente/DC.creator">De Bilt</meta:user-defined>
    <meta:user-defined meta:name="OVERHEID.Informatietype/DC.type">officiële publicatie</meta:user-defined>
    <meta:user-defined meta:name="OVERHEID.Gemeente/DCTERMS.publisher">De Bilt</meta:user-defined>
    <meta:user-defined meta:name="OVERHEID.Gemeente/OVERHEID.authority">De Bilt</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Gemeente</meta:user-defined>
    <meta:user-defined meta:name="DC.title">Gemeente De Bilt – Voorgenomen verhuur van voormalig schoolgebouw aan de Nachtegaallaan 32 in Maartensdijk door de gemeente De Bilt aan Kinderdagverblijf Topkids Maartensdijk B.V.</meta:user-defined>
    <meta:user-defined meta:name="DCTERMS.W3CDTF/DCTERMS.available">2024-03-14</meta:user-defined>
    <meta:user-defined meta:name="DCTERMS.W3CDTF/OVERHEIDop.jaargang">2024</meta:user-defined>
    <meta:user-defined meta:name="OVERHEIDop.publicationIssue">110730</meta:user-defined>
    <meta:user-defined meta:name="OVERHEIDop.GmbID/DC.identifier">gmb-2024-110730</meta:user-defined>
    <meta:user-defined meta:name="OVERHEIDop.versieInformatie"/>
  </office:meta>
</office:document-meta>
</file>