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oievaarsweg 2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Ooievaarsweg 2 C 1021GZ AmsterdamOoievaarsweg 2C</text:p>
            <text:p text:style-name="common-al">Looptijd :29-04-2024 t/m 11-05-2024</text:p>
            <text:p text:style-name="common-al">Verzonden naar aanvrager op: 07-03-2024</text:p>
            <text:p text:style-name="common-al">Kenmerk gemeente: Z/24/22962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4/229626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10206</text:span><text:line-break/><text:date style:data-style-name="dag" text:fixed="true" text:date-value="2024-03-12"/><text:line-break/><text:date style:data-style-name="jaar" text:fixed="true" text:date-value="2024-03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0206</text:span><text:date style:data-style-name="nicedate" text:fixed="true" text:date-value="2024-03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0206</text:span><text:date style:data-style-name="nicedate" text:fixed="true" text:date-value="2024-03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296261</meta:user-defined>
    <meta:user-defined meta:name="DCTERMS.abstract">Object, Ooievaarsweg 2 C 1021GZ, 20240429, Ooievaarsweg 2C</meta:user-defined>
    <dc:language>nl</dc:language>
    <meta:user-defined meta:name="OVERHEIDop.locatietype/OVERHEIDop.gebiedsmarkering">Punt</meta:user-defined>
    <meta:user-defined meta:name="DC.title">Besluit apv vergunning Verleend - Ooievaarsweg 2C</meta:user-defined>
    <meta:user-defined meta:name="DCTERMS.W3CDTF/DCTERMS.available">2024-03-12</meta:user-defined>
    <meta:user-defined meta:name="DCTERMS.W3CDTF/OVERHEIDop.jaargang">2024</meta:user-defined>
    <meta:user-defined meta:name="OVERHEIDop.publicationIssue">110206</meta:user-defined>
    <meta:user-defined meta:name="OVERHEIDop.GmbID/DC.identifier">gmb-2024-110206</meta:user-defined>
    <meta:user-defined meta:name="OVERHEIDop.versieInformatie"/>
  </office:meta>
</office:document-meta>
</file>