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Nieuwstraat 3, 8441 GC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Van Rock tot Roll op 7 en 8 september 2024 op de locatie Nieuwstraat 3, 8441 GC te Heerenveen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11 maart 2024 tot en met 25 maart 2024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Z.24.424703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9685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685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685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4.424703</meta:user-defined>
    <dc:language>nl</dc:language>
    <meta:user-defined meta:name="OVERHEIDop.locatietype/OVERHEIDop.gebiedsmarkering">Punt</meta:user-defined>
    <meta:user-defined meta:name="DC.title">AANVRAAG EVENEMENTENVERGUNNING, Nieuwstraat 3, 8441 GC Heerenveen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9685</meta:user-defined>
    <meta:user-defined meta:name="OVERHEIDop.GmbID/DC.identifier">gmb-2024-109685</meta:user-defined>
    <meta:user-defined meta:name="OVERHEIDop.versieInformatie"/>
  </office:meta>
</office:document-meta>
</file>