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maakt bekend de volgende melding voor het mobiel breken bouw- en sloopafval, als bedoeld in artikel 7.33 van het Besluit bouwwerken leefomgeving, te hebben ontvangen van:</text:p>
            <text:p text:style-name="common-al">Dick de Wit Totaal voor het breken van circa 500 ton metselpuin en 1.800 ton betonpuin gedurende 3 werkdagen in de periode van 28 februari 2024 tot en met 29 mei 2024, Adriaan Mulderweg 12. </text:p>
            <text:p text:style-name="common-al">De activiteiten uit de melding zijn vergunningvrij. Er kan om deze reden geen zienswijze of bezwaarschrift worden ingediend. Deze publicatie betreft slechts een wettelijk verplichte bekendmak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09510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510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510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8/xml/MC-DRP-Melding-Web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Kennisgeving melding  Mobiel breken bouw- en sloopafval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9510</meta:user-defined>
    <meta:user-defined meta:name="OVERHEIDop.GmbID/DC.identifier">gmb-2024-109510</meta:user-defined>
    <meta:user-defined meta:name="OVERHEIDop.versieInformatie"/>
  </office:meta>
</office:document-meta>
</file>