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portpaad 1 te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Burdaard, Sportpaad 1, het organiseren van voetbaltoernooi OFC 2024 op 9 mei 2024 van 10.00 tot 00.00 uur (aanvraag is ontvangen op 12 febr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9432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432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432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71</meta:user-defined>
    <dc:language>nl</dc:language>
    <meta:user-defined meta:name="OVERHEIDop.locatietype/OVERHEIDop.gebiedsmarkering">Adres</meta:user-defined>
    <meta:user-defined meta:name="DC.title">Aanvraag evenementenvergunning Sportpaad 1 te Burdaard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9432</meta:user-defined>
    <meta:user-defined meta:name="OVERHEIDop.GmbID/DC.identifier">gmb-2024-109432</meta:user-defined>
    <meta:user-defined meta:name="OVERHEIDop.versieInformatie"/>
  </office:meta>
</office:document-meta>
</file>