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De Boelelaan 1100, Amsterdam - Stichting VU - bouwen in afwijking van 2 Omgevingsvergunningen tbv Onderzoeksgebouw VU</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in afwijking van 2 verleende omgevingsvergunningen, OLO-nummer 4073169 (zaaknummer 9027333) en OLO-nummer 6383653 (zaaknummer 10814413), ten behoeve van het oprichten van het “Onderzoeksgebouw VU” en uitbreiden van de kelder en het milieuneutraal wijzigen van de inrichting op de locatie De Boelelaan 1100 te Amsterdam. Datum besluit: 5 maart 2024 Aanvrager: Stichting VU Zaaknummer: 12306049</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2585"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9163</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163</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163</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1362585</meta:user-defined>
    <meta:user-defined meta:name="DCTERMS.abstract">Bekendmaking van Gemeente Amsterdam</meta:user-defined>
    <dc:language>nl</dc:language>
    <meta:user-defined meta:name="OVERHEIDop.locatietype/OVERHEIDop.gebiedsmarkering">Punt</meta:user-defined>
    <meta:user-defined meta:name="DC.title">Vergunning verleend - De Boelelaan 1100, Amsterdam - Stichting VU - bouwen in afwijking van 2 Omgevingsvergunningen tbv Onderzoeksgebouw VU</meta:user-defined>
    <meta:user-defined meta:name="OVERHEIDop.datumEindeReactietermijn">2024-04-17</meta:user-defined>
    <meta:user-defined meta:name="OVERHEIDop.terinzageleggingBG">https://mozardloket.odnzkg.nl/mozard/!suite42.scherm1260?mObj=1362585</meta:user-defined>
    <meta:user-defined meta:name="DCTERMS.W3CDTF/DCTERMS.available">2024-03-11</meta:user-defined>
    <meta:user-defined meta:name="DCTERMS.W3CDTF/OVERHEIDop.jaargang">2024</meta:user-defined>
    <meta:user-defined meta:name="OVERHEIDop.publicationIssue">109163</meta:user-defined>
    <meta:user-defined meta:name="OVERHEIDop.GmbID/DC.identifier">gmb-2024-109163</meta:user-defined>
    <meta:user-defined meta:name="OVERHEIDop.versieInformatie"/>
  </office:meta>
</office:document-meta>
</file>