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twee voetgangersbruggen, aanbrengen van een damwand, het kappen van 3 bomen en het aanleggen van een wandelpad, Koningsweg, nabij 135 te Utrecht, HZ_WABO-23-4136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oningsweg, nabij 135 te Utrecht</text:span>
          </text:p>
            <text:p text:style-name="common-al">HZ_WABO-23-41363</text:p>
            <text:p text:style-name="common-al">Toelichting: het bouwen van twee voetgangersbruggen, aanbrengen van een damwand, het kappen van 3 bomen en het aanleggen van een wandelpad</text:p>
            <text:p text:style-name="common-al">Datum ontvangst aanvraag: 19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909</text:span><text:line-break/><text:date style:data-style-name="dag" text:fixed="true" text:date-value="2024-01-04"/><text:line-break/><text:date style:data-style-name="jaar" text:fixed="true" text:date-value="2024-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909</text:span><text:date style:data-style-name="nicedate" text:fixed="true" text:date-value="2024-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909</text:span><text:date style:data-style-name="nicedate" text:fixed="true" text:date-value="2024-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kappen</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an twee voetgangersbruggen, aanbrengen van een damwand, het kappen van 3 bomen en het aanleggen van een wandelpad, Koningsweg, nabij 135 te Utrecht, HZ_WABO-23-41363</meta:user-defined>
    <meta:user-defined meta:name="DCTERMS.W3CDTF/DCTERMS.available">2024-01-04</meta:user-defined>
    <meta:user-defined meta:name="DCTERMS.W3CDTF/OVERHEIDop.jaargang">2024</meta:user-defined>
    <meta:user-defined meta:name="OVERHEIDop.externeBijlage">Publiceerbaar-A|exb-2024-745</meta:user-defined>
    <meta:user-defined meta:name="OVERHEIDop.publicationIssue">10909</meta:user-defined>
    <meta:user-defined meta:name="OVERHEIDop.GmbID/DC.identifier">gmb-2024-10909</meta:user-defined>
    <meta:user-defined meta:name="OVERHEIDop.versieInformatie"/>
  </office:meta>
</office:document-meta>
</file>