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19 woningen nabij Knobbelzwaanen Gans in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ijk en Aalburg: nabij Knobbelzwaanen Gans (Kerkverreweide II) kadastrale aanduiding ABG00F3226, </text:span>19 woningen realiseren (2023-041575); ingekomen op 20 december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0908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0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0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19 woningen nabij Knobbelzwaanen Gans in Wijk en Aalburg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908</meta:user-defined>
    <meta:user-defined meta:name="OVERHEIDop.GmbID/DC.identifier">gmb-2024-10908</meta:user-defined>
    <meta:user-defined meta:name="OVERHEIDop.versieInformatie"/>
  </office:meta>
</office:document-meta>
</file>