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ation Amsterdam Zuid, Amsterdam - Zuidasdok - het bouwen van een tijdelijke lichtstaat boven de Minervapassag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realiseren van twee tijdelijke lichtstaten boven de Minervapassage van Station Amsterdam Zuid kadastraal bekend als sectie AK, perceel 4274 te Amsterdam met een maximale instandhoudingstermijn van 5 jaar tot en met 5 maart 2029. Datum besluit: 5 maart 2024 Aanvrager: Bouwcombinatie Nieuw-Zuid Zaaknummer: 12498976</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62569"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8582</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582</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582</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62569</meta:user-defined>
    <meta:user-defined meta:name="DCTERMS.abstract">Bekendmaking van Gemeente Amsterdam</meta:user-defined>
    <dc:language>nl</dc:language>
    <meta:user-defined meta:name="OVERHEIDop.locatietype/OVERHEIDop.gebiedsmarkering">Punt</meta:user-defined>
    <meta:user-defined meta:name="DC.title">Vergunning verleend - Station Amsterdam Zuid, Amsterdam - Zuidasdok - het bouwen van een tijdelijke lichtstaat boven de Minervapassage</meta:user-defined>
    <meta:user-defined meta:name="OVERHEIDop.datumEindeReactietermijn">2024-04-17</meta:user-defined>
    <meta:user-defined meta:name="OVERHEIDop.terinzageleggingBG">https://mozardloket.odnzkg.nl/mozard/!suite42.scherm1260?mObj=1362569</meta:user-defined>
    <meta:user-defined meta:name="DCTERMS.W3CDTF/DCTERMS.available">2024-03-11</meta:user-defined>
    <meta:user-defined meta:name="DCTERMS.W3CDTF/OVERHEIDop.jaargang">2024</meta:user-defined>
    <meta:user-defined meta:name="OVERHEIDop.publicationIssue">108582</meta:user-defined>
    <meta:user-defined meta:name="OVERHEIDop.GmbID/DC.identifier">gmb-2024-108582</meta:user-defined>
    <meta:user-defined meta:name="OVERHEIDop.versieInformatie"/>
  </office:meta>
</office:document-meta>
</file>