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21 appartementen aan de Kempenaar ong. in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erkendam: Kempenaar ong. (Achter de Schans fase 1B) kad. aanduiding WKD00R3892, </text:span>21 appartementen realiseren (2023-042099); ingekomen op 22 december 2023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10839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39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39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Altena - Aanvraag vergunning voor het bouwen van 21 appartementen aan de Kempenaar ong. in Werkendam</meta:user-defined>
    <meta:user-defined meta:name="DCTERMS.W3CDTF/DCTERMS.available">2024-01-04</meta:user-defined>
    <meta:user-defined meta:name="DCTERMS.W3CDTF/OVERHEIDop.jaargang">2024</meta:user-defined>
    <meta:user-defined meta:name="OVERHEIDop.publicationIssue">10839</meta:user-defined>
    <meta:user-defined meta:name="OVERHEIDop.GmbID/DC.identifier">gmb-2024-10839</meta:user-defined>
    <meta:user-defined meta:name="OVERHEIDop.versieInformatie"/>
  </office:meta>
</office:document-meta>
</file>